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/>
    <style:font-face style:name="Noto Sans Devanagari" svg:font-family="'Noto Sans Devanagari'" style:font-family-generic="system" style:font-pitch="variable"/>
    <style:font-face style:name="PT Astra Sans" svg:font-family="'PT Astra Sans'" style:font-adornments="Обычный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184cm"/>
    </style:style>
    <style:style style:name="co2" style:family="table-column">
      <style:table-column-properties fo:break-before="auto" style:column-width="8.576cm"/>
    </style:style>
    <style:style style:name="co3" style:family="table-column">
      <style:table-column-properties fo:break-before="auto" style:column-width="3.235cm"/>
    </style:style>
    <style:style style:name="co4" style:family="table-column">
      <style:table-column-properties fo:break-before="auto" style:column-width="5.129cm"/>
    </style:style>
    <style:style style:name="co5" style:family="table-column">
      <style:table-column-properties fo:break-before="auto" style:column-width="2.692cm"/>
    </style:style>
    <style:style style:name="co6" style:family="table-column">
      <style:table-column-properties fo:break-before="auto" style:column-width="3.129cm"/>
    </style:style>
    <style:style style:name="co7" style:family="table-column">
      <style:table-column-properties fo:break-before="auto" style:column-width="3.604cm"/>
    </style:style>
    <style:style style:name="co8" style:family="table-column">
      <style:table-column-properties fo:break-before="auto" style:column-width="2.258cm"/>
    </style:style>
    <style:style style:name="co9" style:family="table-column">
      <style:table-column-properties fo:break-before="auto" style:column-width="1.341cm"/>
    </style:style>
    <style:style style:name="co10" style:family="table-column">
      <style:table-column-properties fo:break-before="auto" style:column-width="8.417cm"/>
    </style:style>
    <style:style style:name="co11" style:family="table-column">
      <style:table-column-properties fo:break-before="auto" style:column-width="3.261cm"/>
    </style:style>
    <style:style style:name="ro1" style:family="table-row">
      <style:table-row-properties style:row-height="1.473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1.842cm" fo:break-before="auto" style:use-optimal-row-height="true"/>
    </style:style>
    <style:style style:name="ro4" style:family="table-row">
      <style:table-row-properties style:row-height="0.947cm" fo:break-before="auto" style:use-optimal-row-height="true"/>
    </style:style>
    <style:style style:name="ro5" style:family="table-row">
      <style:table-row-properties style:row-height="0.965cm" fo:break-before="auto" style:use-optimal-row-height="true"/>
    </style:style>
    <style:style style:name="ro6" style:family="table-row">
      <style:table-row-properties style:row-height="1.15cm" fo:break-before="auto" style:use-optimal-row-height="false"/>
    </style:style>
    <style:style style:name="ro7" style:family="table-row">
      <style:table-row-properties style:row-height="1.184cm" fo:break-before="auto" style:use-optimal-row-height="false"/>
    </style:style>
    <style:style style:name="ro8" style:family="table-row">
      <style:table-row-properties style:row-height="1.395cm" fo:break-before="auto" style:use-optimal-row-height="true"/>
    </style:style>
    <style:style style:name="ta1" style:family="table" style:master-page-name="Минимальные_20_поля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2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Liberation Serif" fo:font-weight="bold" style:font-weight-asian="bold" style:font-weight-complex="bold"/>
    </style:style>
    <style:style style:name="ce3" style:family="table-cell" style:parent-style-name="Default">
      <style:table-cell-properties style:text-align-source="fix" style:repeat-content="false" fo:border="none"/>
      <style:paragraph-properties fo:text-align="center" fo:margin-left="0cm"/>
      <style:text-properties style:use-window-font-color="true" style:font-name="Liberation Serif" fo:font-weight="bold" style:font-weight-asian="bold" style:font-weight-complex="bold"/>
    </style:style>
    <style:style style:name="ce6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style:font-name="Liberation Serif"/>
    </style:style>
    <style:style style:name="ce5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style:font-name="Liberation Serif"/>
    </style:style>
    <style:style style:name="ce9" style:family="table-cell" style:parent-style-name="Default">
      <style:text-properties style:font-name="Liberation Serif"/>
    </style:style>
    <style:style style:name="ce10" style:family="table-cell" style:parent-style-name="Default">
      <style:table-cell-properties style:text-align-source="fix" style:repeat-content="false" fo:border="none"/>
      <style:paragraph-properties fo:text-align="center" fo:margin-left="0cm"/>
      <style:text-properties style:font-name="Liberation Serif"/>
    </style:style>
    <style:style style:name="ce13" style:family="table-cell" style:parent-style-name="Default">
      <style:table-cell-properties fo:border="0.74pt solid #000000"/>
      <style:text-properties style:font-name="Liberation Serif"/>
    </style:style>
    <style:style style:name="ce15" style:family="table-cell" style:parent-style-name="Default" style:data-style-name="N0">
      <style:table-cell-properties style:text-align-source="fix" style:repeat-content="false" fo:wrap-option="wrap" fo:border="0.74pt solid #000000" style:vertical-align="top"/>
      <style:paragraph-properties fo:text-align="center"/>
      <style:text-properties style:font-name="Liberation Serif1" fo:font-size="12pt" style:font-name-asian="Liberation Serif1" style:font-size-asian="12pt" style:font-name-complex="Liberation Serif1" style:font-size-complex="12pt"/>
    </style:style>
    <style:style style:name="ce7" style:family="table-cell" style:parent-style-name="Default">
      <style:table-cell-properties style:text-align-source="fix" style:repeat-content="false" fo:background-color="transparent" fo:border="0.74pt solid #000000"/>
      <style:paragraph-properties fo:text-align="center" fo:margin-left="0cm"/>
      <style:text-properties style:font-name="Liberation Serif"/>
    </style:style>
    <style:style style:name="ce17" style:family="table-cell" style:parent-style-name="Default" style:data-style-name="N0">
      <style:table-cell-properties style:text-align-source="fix" style:repeat-content="false" fo:background-color="transparent" fo:wrap-option="wrap" fo:border="0.74pt solid #000000" style:vertical-align="top"/>
      <style:paragraph-properties fo:text-align="center"/>
      <style:text-properties style:font-name="Liberation Serif1" fo:font-size="12pt" style:font-name-asian="Liberation Serif1" style:font-size-asian="12pt" style:font-name-complex="Liberation Serif1" style:font-size-complex="12pt"/>
    </style:style>
    <style:style style:name="ce25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20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Liberation Serif" fo:font-size="12pt" style:font-size-asian="12pt" style:font-size-complex="12pt"/>
    </style:style>
    <style:style style:name="ce27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style:font-name="Liberation Serif" fo:font-size="12pt" style:font-size-asian="12pt" style:font-size-complex="12pt"/>
    </style:style>
  </office:automatic-styles>
  <office:body>
    <office:spreadsheet>
      <table:calculation-settings table:automatic-find-labels="false" table:use-regular-expressions="false" table:use-wildcards="true"/>
      <table:table table:name="Населенные пункты" table:style-name="ta1">
        <office:forms form:automatic-focus="false" form:apply-design-mode="false"/>
        <table:table-column table:style-name="co1" table:number-columns-repeated="2" table:default-cell-style-name="ce9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5" table:default-cell-style-name="ce9"/>
        <table:table-column table:style-name="co6" table:number-columns-repeated="2" table:default-cell-style-name="ce9"/>
        <table:table-column table:style-name="co7" table:default-cell-style-name="ce9"/>
        <table:table-column table:style-name="co6" table:number-columns-repeated="2" table:default-cell-style-name="ce9"/>
        <table:table-column table:style-name="co8" table:number-columns-repeated="16372" table:default-cell-style-name="ce9"/>
        <table:table-row table:style-name="ro1">
          <table:table-cell table:style-name="ce2" office:value-type="string" calcext:value-type="string" table:number-columns-spanned="11" table:number-rows-spanned="1">
            <text:p>База метаданных пространственных данных на территорию населенных пунктов Свердловской области,</text:p>
            <text:p>содержащихся в фонде пространственных данных Свердловской области</text:p>
            <text:p>по состоянию на 18 мая 2026 года</text:p>
          </table:table-cell>
          <table:covered-table-cell table:number-columns-repeated="10"/>
          <table:table-cell table:number-columns-repeated="16372"/>
        </table:table-row>
        <table:table-row table:style-name="ro2">
          <table:table-cell table:style-name="ce3" office:value-type="string" calcext:value-type="string" table:number-columns-spanned="16383" table:number-rows-spanned="1">
            <text:p>Перечень населенных пунктов <text:s/>в отношении которых созданы пространственные данные в системе координат МСК-66 по состоянию <text:s text:c="43"/>на 11 августа 2025 года</text:p>
          </table:table-cell>
          <table:covered-table-cell table:number-columns-repeated="10" table:style-name="ce10"/>
          <table:covered-table-cell table:number-columns-repeated="16372"/>
        </table:table-row>
        <table:table-row table:style-name="ro3">
          <table:table-cell table:style-name="ce6" office:value-type="string" calcext:value-type="string" table:number-columns-spanned="2" table:number-rows-spanned="1">
            <text:p>№ п/п</text:p>
          </table:table-cell>
          <table:covered-table-cell table:style-name="ce6"/>
          <table:table-cell table:style-name="ce5" office:value-type="string" calcext:value-type="string">
            <text:p>Наименование муниципального образования</text:p>
          </table:table-cell>
          <table:table-cell table:style-name="ce5" office:value-type="string" calcext:value-type="string">
            <text:p>Вид населенного пункта</text:p>
          </table:table-cell>
          <table:table-cell table:style-name="ce5" office:value-type="string" calcext:value-type="string">
            <text:p>Наименование населенного пункта</text:p>
          </table:table-cell>
          <table:table-cell table:style-name="ce5" office:value-type="string" calcext:value-type="string">
            <text:p>Год создания </text:p>
          </table:table-cell>
          <table:table-cell table:style-name="ce5" office:value-type="string" calcext:value-type="string">
            <text:p>Цифровые ортофотопланы м-ба 1:500</text:p>
          </table:table-cell>
          <table:table-cell table:style-name="ce5" office:value-type="string" calcext:value-type="string">
            <text:p>Цифровые ортофотопланы м-ба 1:2000</text:p>
          </table:table-cell>
          <table:table-cell table:style-name="ce5" office:value-type="string" calcext:value-type="string">
            <text:p>Единые</text:p>
            <text:p>3D-стереомодели населенных пунктов</text:p>
          </table:table-cell>
          <table:table-cell table:style-name="ce5" office:value-type="string" calcext:value-type="string">
            <text:p>Фотограмметрические проекты</text:p>
          </table:table-cell>
          <table:table-cell table:style-name="ce5" office:value-type="string" calcext:value-type="string">
            <text:p>Цифровые матрицы рельефа</text:p>
          </table:table-cell>
          <table:table-cell table:number-columns-repeated="16372"/>
        </table:table-row>
        <table:table-row table:style-name="ro2"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Артемовский муниципальный округ</text:p>
          </table:table-cell>
          <table:table-cell table:style-name="ce5" office:value-type="string" calcext:value-type="string">
            <text:p>город</text:p>
          </table:table-cell>
          <table:table-cell table:style-name="ce5" office:value-type="string" calcext:value-type="string">
            <text:p>Артемовский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Белый Яр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Березник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Большое Трифон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Боровско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Заболоть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7" calcext:value-type="float">
            <text:p>7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расногвардейский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8" calcext:value-type="float">
            <text:p>8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ислян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9" calcext:value-type="float">
            <text:p>9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Лип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0" calcext:value-type="float">
            <text:p>10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Лиса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1" calcext:value-type="float">
            <text:p>1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Луговая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2" calcext:value-type="float">
            <text:p>1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Малое Трифон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3" calcext:value-type="float">
            <text:p>13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Мостовско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4" calcext:value-type="float">
            <text:p>1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Незева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5" calcext:value-type="float">
            <text:p>15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Писанец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6" calcext:value-type="float">
            <text:p>16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Покровско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7" calcext:value-type="float">
            <text:p>17</text:p>
          </table:table-cell>
          <table:table-cell table:style-name="ce5"/>
          <table:table-cell table:style-name="ce5" office:value-type="string" calcext:value-type="string">
            <text:p>деревья</text:p>
          </table:table-cell>
          <table:table-cell table:style-name="ce5" office:value-type="string" calcext:value-type="string">
            <text:p>Родник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8" calcext:value-type="float">
            <text:p>18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Сарафан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Артинский муниципальный округ</text:p>
          </table:table-cell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Азигул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Андрейк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Артя-Шигир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Афонаск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агышк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айбулд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7" calcext:value-type="float">
            <text:p>7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акийк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8" calcext:value-type="float">
            <text:p>8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Бараб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9" calcext:value-type="float">
            <text:p>9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ерёз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0" calcext:value-type="float">
            <text:p>10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итк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1" calcext:value-type="float">
            <text:p>1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ихметк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2" calcext:value-type="float">
            <text:p>12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Большие Карз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3" calcext:value-type="float">
            <text:p>1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Верхние Арт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4" calcext:value-type="float">
            <text:p>1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Верхний Бардым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5" calcext:value-type="float">
            <text:p>1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Волк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6" calcext:value-type="float">
            <text:p>16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Волокуш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7" calcext:value-type="float">
            <text:p>17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Голов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8" calcext:value-type="float">
            <text:p>18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Дружино-Бардым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9" calcext:value-type="float">
            <text:p>19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Евалак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0" calcext:value-type="float">
            <text:p>20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Журавл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1" calcext:value-type="float">
            <text:p>2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Ильчигул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2" calcext:value-type="float">
            <text:p>2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адочник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3" calcext:value-type="float">
            <text:p>2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омар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4" calcext:value-type="float">
            <text:p>2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онё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5" calcext:value-type="float">
            <text:p>2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ургат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6" calcext:value-type="float">
            <text:p>26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Курк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7" calcext:value-type="float">
            <text:p>27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Малая Дегтяр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8" calcext:value-type="float">
            <text:p>28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Малая Тавр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9" calcext:value-type="float">
            <text:p>29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Малые Карз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0" calcext:value-type="float">
            <text:p>30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Манчаж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1" calcext:value-type="float">
            <text:p>3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Маракан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2" calcext:value-type="float">
            <text:p>3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Нижний Бардым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3" calcext:value-type="float">
            <text:p>33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Новый Златоуст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4" calcext:value-type="float">
            <text:p>3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Омельк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5" calcext:value-type="float">
            <text:p>3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Пантелейк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6" calcext:value-type="float">
            <text:p>36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Полднева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7" calcext:value-type="float">
            <text:p>37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Поп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8" calcext:value-type="float">
            <text:p>38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Поташ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9" calcext:value-type="float">
            <text:p>39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Рыб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0" calcext:value-type="float">
            <text:p>40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Саж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1" calcext:value-type="float">
            <text:p>41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Свердловско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2" calcext:value-type="float">
            <text:p>4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Сенна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3" calcext:value-type="float">
            <text:p>43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Симинч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4" calcext:value-type="float">
            <text:p>4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Соколят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5" calcext:value-type="float">
            <text:p>4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Стадух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6" calcext:value-type="float">
            <text:p>46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Старые Арт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7" calcext:value-type="float">
            <text:p>47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Сухан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8" calcext:value-type="float">
            <text:p>48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Токар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9" calcext:value-type="float">
            <text:p>49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Турыш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0" calcext:value-type="float">
            <text:p>50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Усть-Кишерть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1" calcext:value-type="float">
            <text:p>5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Усть-Манчаж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2" calcext:value-type="float">
            <text:p>5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Усть-Югуш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3" calcext:value-type="float">
            <text:p>5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Чекмаш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4" calcext:value-type="float">
            <text:p>5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Черепан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5" calcext:value-type="float">
            <text:p>5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Черкас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6" calcext:value-type="float">
            <text:p>56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Широкий Лог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7" calcext:value-type="float">
            <text:p>57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Югуш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8" calcext:value-type="float">
            <text:p>58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Пристань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Асбестовский муниципальный округ</text:p>
          </table:table-cell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Белокаменны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расноармей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4" calcext:value-type="float">
            <text:p>4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Ачитский муниципальный округ</text:p>
          </table:table-cell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Алап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Артемейко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Афанасьев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Афанасьевеко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Бакряж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езгодо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7" calcext:value-type="float">
            <text:p>7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Большой Ут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8" calcext:value-type="float">
            <text:p>8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Бык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9" calcext:value-type="float">
            <text:p>9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Верх-Тис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0" calcext:value-type="float">
            <text:p>10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Верхний Ар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1" calcext:value-type="float">
            <text:p>1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Верхний Потам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2" calcext:value-type="float">
            <text:p>1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Волк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3" calcext:value-type="float">
            <text:p>1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Гайны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4" calcext:value-type="float">
            <text:p>1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Давыдко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5" calcext:value-type="float">
            <text:p>1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Дербуше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6" calcext:value-type="float">
            <text:p>16</text:p>
          </table:table-cell>
          <table:table-cell table:style-name="ce5"/>
          <table:table-cell table:style-name="ce5" office:value-type="string" calcext:value-type="string">
            <text:p>деревья</text:p>
          </table:table-cell>
          <table:table-cell table:style-name="ce5" office:value-type="string" calcext:value-type="string">
            <text:p>Еманзельг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7" calcext:value-type="float">
            <text:p>17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Еремее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8" calcext:value-type="float">
            <text:p>18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Зар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9" calcext:value-type="float">
            <text:p>19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Зернобаз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0" calcext:value-type="float">
            <text:p>20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Зобнин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1" calcext:value-type="float">
            <text:p>2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Нльят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2" calcext:value-type="float">
            <text:p>22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Карг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3" calcext:value-type="float">
            <text:p>2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атыре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4" calcext:value-type="float">
            <text:p>24</text:p>
          </table:table-cell>
          <table:table-cell table:style-name="ce5"/>
          <table:table-cell table:style-name="ce5" office:value-type="string" calcext:value-type="string">
            <text:p>деревья</text:p>
          </table:table-cell>
          <table:table-cell table:style-name="ce5" office:value-type="string" calcext:value-type="string">
            <text:p>Кирчигаз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5" calcext:value-type="float">
            <text:p>2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ирш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6" calcext:value-type="float">
            <text:p>26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люч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7" calcext:value-type="float">
            <text:p>27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Ключ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8" calcext:value-type="float">
            <text:p>28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олтае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9" calcext:value-type="float">
            <text:p>29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омар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0" calcext:value-type="float">
            <text:p>30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онё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1" calcext:value-type="float">
            <text:p>3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орзун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2" calcext:value-type="float">
            <text:p>3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очкильд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3" calcext:value-type="float">
            <text:p>3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Лузенин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4" calcext:value-type="float">
            <text:p>3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Лямп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5" calcext:value-type="float">
            <text:p>3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Малый Ут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6" calcext:value-type="float">
            <text:p>36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Марийские Карш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7" calcext:value-type="float">
            <text:p>37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Нижний Ар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8" calcext:value-type="float">
            <text:p>38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Осыплян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9" calcext:value-type="float">
            <text:p>39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Осыпь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0" calcext:value-type="float">
            <text:p>40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Первомай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1" calcext:value-type="float">
            <text:p>4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Поедуг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2" calcext:value-type="float">
            <text:p>4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Русские Карш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3" calcext:value-type="float">
            <text:p>43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Русский Потам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4" calcext:value-type="float">
            <text:p>4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Рябчик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5" calcext:value-type="float">
            <text:p>4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Сажин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6" calcext:value-type="float">
            <text:p>46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Capгa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7" calcext:value-type="float">
            <text:p>47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Сосновая Гор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8" calcext:value-type="float">
            <text:p>48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Судницын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9" calcext:value-type="float">
            <text:p>49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Тёплый Ключ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0" calcext:value-type="float">
            <text:p>50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Тюш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1" calcext:value-type="float">
            <text:p>51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Vфим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2" calcext:value-type="float">
            <text:p>5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Ялым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3" calcext:value-type="float">
            <text:p>5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Ольх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Муниципальное образование Баженовское сельское поселение</text:p>
          </table:table-cell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Городище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Муниципальное образование Байкаловское сельское поселение</text:p>
          </table:table-cell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Захаро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7" calcext:value-type="float">
            <text:p>7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Белоярский муниципальный округ</text:p>
          </table:table-cell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Газет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амен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Малин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Режик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Ялунин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Бобр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8" calcext:value-type="float">
            <text:p>8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Березовский муниципальный округ</text:p>
          </table:table-cell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Липов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Островно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9" calcext:value-type="float">
            <text:p>9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Бисертский муниципальный округ</text:p>
          </table:table-cell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иргишаны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Октябрь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Первомай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Чеботае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10" calcext:value-type="float">
            <text:p>1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Верхнесалдинский муниципальный округ</text:p>
          </table:table-cell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алак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Басьянов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Бобр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город</text:p>
          </table:table-cell>
          <table:table-cell table:style-name="ce5" office:value-type="string" calcext:value-type="string">
            <text:p>Верхняя Салда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Вы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Ежевичны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7" calcext:value-type="float">
            <text:p>7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И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8" calcext:value-type="float">
            <text:p>8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окшар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9" calcext:value-type="float">
            <text:p>9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Малыг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0" calcext:value-type="float">
            <text:p>10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Моршин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1" calcext:value-type="float">
            <text:p>1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Нелоб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2" calcext:value-type="float">
            <text:p>1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Никит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3" calcext:value-type="float">
            <text:p>1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Первы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4" calcext:value-type="float">
            <text:p>1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Перегрузочна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5" calcext:value-type="float">
            <text:p>15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Песчаный Карьер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6" calcext:value-type="float">
            <text:p>16</text:p>
          </table:table-cell>
          <table:table-cell table:style-name="ce5"/>
          <table:table-cell table:style-name="ce5" office:value-type="string" calcext:value-type="string">
            <text:p>деревья</text:p>
          </table:table-cell>
          <table:table-cell table:style-name="ce5" office:value-type="string" calcext:value-type="string">
            <text:p>Северна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7" calcext:value-type="float">
            <text:p>17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Тагиль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8" calcext:value-type="float">
            <text:p>18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Тупик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11" calcext:value-type="float">
            <text:p>11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Волчанский муниципальный округ</text:p>
          </table:table-cell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Вьюжны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12" calcext:value-type="float">
            <text:p>12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Муниципальный округ Богданович</text:p>
          </table:table-cell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Алёшина</text:p>
          </table:table-cell>
          <table:table-cell table:style-name="ce5" office:value-type="string" calcext:value-type="string">
            <text:p>2022, 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Байны</text:p>
          </table:table-cell>
          <table:table-cell table:style-name="ce5" office:value-type="string" calcext:value-type="string">
            <text:p>2022, 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илейский Рыбопитомник</text:p>
          </table:table-cell>
          <table:table-cell table:style-name="ce5" office:value-type="string" calcext:value-type="string">
            <text:p>2022, 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Верхняя Полдневая</text:p>
          </table:table-cell>
          <table:table-cell table:style-name="ce5" office:value-type="string" calcext:value-type="string">
            <text:p>2022, 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Дубровный</text:p>
          </table:table-cell>
          <table:table-cell table:style-name="ce5" office:value-type="string" calcext:value-type="string">
            <text:p>2022, 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Луч</text:p>
          </table:table-cell>
          <table:table-cell table:style-name="ce5" office:value-type="string" calcext:value-type="string">
            <text:p>2022, 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7" calcext:value-type="float">
            <text:p>7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Мелёхина</text:p>
          </table:table-cell>
          <table:table-cell table:style-name="ce5" office:value-type="string" calcext:value-type="string">
            <text:p>2022, 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8" calcext:value-type="float">
            <text:p>8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Октябрина</text:p>
          </table:table-cell>
          <table:table-cell table:style-name="ce5" office:value-type="string" calcext:value-type="string">
            <text:p>2022, 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9" calcext:value-type="float">
            <text:p>9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Полдневой</text:p>
          </table:table-cell>
          <table:table-cell table:style-name="ce5" office:value-type="string" calcext:value-type="string">
            <text:p>2022, 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0" calcext:value-type="float">
            <text:p>10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Раскатиха</text:p>
          </table:table-cell>
          <table:table-cell table:style-name="ce5" office:value-type="string" calcext:value-type="string">
            <text:p>2022, 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1" calcext:value-type="float">
            <text:p>11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Сосновский</text:p>
          </table:table-cell>
          <table:table-cell table:style-name="ce5" office:value-type="string" calcext:value-type="string">
            <text:p>2022, 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2" calcext:value-type="float">
            <text:p>1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Щипачи</text:p>
          </table:table-cell>
          <table:table-cell table:style-name="ce5" office:value-type="string" calcext:value-type="string">
            <text:p>20222, 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3" calcext:value-type="float">
            <text:p>13</text:p>
          </table:table-cell>
          <table:table-cell table:style-name="ce5"/>
          <table:table-cell table:style-name="ce5" office:value-type="string" calcext:value-type="string">
            <text:p>город</text:p>
          </table:table-cell>
          <table:table-cell table:style-name="ce5" office:value-type="string" calcext:value-type="string">
            <text:p>Богданович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4" calcext:value-type="float">
            <text:p>14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Коменки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5" calcext:value-type="float">
            <text:p>1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Прищаново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6" calcext:value-type="float">
            <text:p>16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илейк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7" calcext:value-type="float">
            <text:p>17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ыков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8" calcext:value-type="float">
            <text:p>18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ондратьев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9" calcext:value-type="float">
            <text:p>19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ашин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0" calcext:value-type="float">
            <text:p>20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Орлов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1" calcext:value-type="float">
            <text:p>2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Паршин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2" calcext:value-type="float">
            <text:p>2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Поповк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3" calcext:value-type="float">
            <text:p>2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Черданцы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4" calcext:value-type="float">
            <text:p>2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Чудов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5" calcext:value-type="float">
            <text:p>25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Грязновская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6" calcext:value-type="float">
            <text:p>2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расный Маяк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7" calcext:value-type="float">
            <text:p>27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Бараб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8" calcext:value-type="float">
            <text:p>28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Волковское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9" calcext:value-type="float">
            <text:p>29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Гарашкинское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0" calcext:value-type="float">
            <text:p>30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Грязновское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1" calcext:value-type="float">
            <text:p>31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Ильинское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2" calcext:value-type="float">
            <text:p>32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Каменноозёрское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3" calcext:value-type="float">
            <text:p>33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Кулики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4" calcext:value-type="float">
            <text:p>34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Кунарское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5" calcext:value-type="float">
            <text:p>35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Суворы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6" calcext:value-type="float">
            <text:p>36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Троицкое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7" calcext:value-type="float">
            <text:p>37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Тыгиш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8" calcext:value-type="float">
            <text:p>38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Чернокоровское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9" calcext:value-type="float">
            <text:p>39</text:p>
          </table:table-cell>
          <table:table-cell table:style-name="ce5"/>
          <table:table-cell table:style-name="ce5" office:value-type="string" calcext:value-type="string">
            <text:p>хутор</text:p>
          </table:table-cell>
          <table:table-cell table:style-name="ce5" office:value-type="string" calcext:value-type="string">
            <text:p>Дубровный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 office:value-type="float" office:value="13" calcext:value-type="float">
            <text:p>13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Городской округ Верх-Нейвинский</text:p>
          </table:table-cell>
          <table:table-cell table:style-name="ce5" office:value-type="string" calcext:value-type="string">
            <text:p>п.г.т.</text:p>
          </table:table-cell>
          <table:table-cell table:style-name="ce5" office:value-type="string" calcext:value-type="string">
            <text:p>Верх-Нейвин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14" calcext:value-type="float">
            <text:p>14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Муниципальный округ город Нижний Тагил</text:p>
          </table:table-cell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Белореч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город</text:p>
          </table:table-cell>
          <table:table-cell table:style-name="ce5" office:value-type="string" calcext:value-type="string">
            <text:p>Верхний Тагил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Половинны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15" calcext:value-type="float">
            <text:p>15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Городской округ «город Лесной»</text:p>
          </table:table-cell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Бушуе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Елк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город</text:p>
          </table:table-cell>
          <table:table-cell table:style-name="ce5" office:value-type="string" calcext:value-type="string">
            <text:p>Лесно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Чащавита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-</text:p>
          </table:table-cell>
          <table:table-cell table:number-columns-repeated="4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16" calcext:value-type="float">
            <text:p>16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Муниципальный округ Дегтярск</text:p>
          </table:table-cell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Бережок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Чусова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Вязова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17" calcext:value-type="float">
            <text:p>17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Муниципальный округ Заречный</text:p>
          </table:table-cell>
          <table:table-cell table:style-name="ce5" office:value-type="string" calcext:value-type="string">
            <text:p>город</text:p>
          </table:table-cell>
          <table:table-cell table:style-name="ce5" office:value-type="string" calcext:value-type="string">
            <text:p>Заречны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18" calcext:value-type="float">
            <text:p>18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Муниципальный округ Карпинск</text:p>
          </table:table-cell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Антипин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Весел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аквинские Печ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ытлым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Новая Княсьп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Сосн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19" calcext:value-type="float">
            <text:p>19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Муниципальный округ Красноуральск</text:p>
          </table:table-cell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Бородин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Высо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город</text:p>
          </table:table-cell>
          <table:table-cell table:style-name="ce5" office:value-type="string" calcext:value-type="string">
            <text:p>Красноуральск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Николь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Ясь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20" calcext:value-type="float">
            <text:p>2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Городской округ Красноуфимск</text:p>
          </table:table-cell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Журавлиный Лог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Полух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Пудлинговы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Чёрная Реч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21" calcext:value-type="float">
            <text:p>21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Муниципальный округ Нижняя Салда</text:p>
          </table:table-cell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Акинфие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Встреч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Медведе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город</text:p>
          </table:table-cell>
          <table:table-cell table:style-name="ce5" office:value-type="string" calcext:value-type="string">
            <text:p>Нижняя Салда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Шайтанский Рудник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22" calcext:value-type="float">
            <text:p>22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Муниципальный округ Первоуральск</text:p>
          </table:table-cell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Дид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Ильм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анал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Меркитасих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Новоалексеевско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Первоуральск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7" calcext:value-type="float">
            <text:p>7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Перескач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8" calcext:value-type="float">
            <text:p>8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Решёты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9" calcext:value-type="float">
            <text:p>9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Старые Решёты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0" calcext:value-type="float">
            <text:p>10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Флюс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1" calcext:value-type="float">
            <text:p>11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Хомут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2" calcext:value-type="float">
            <text:p>12</text:p>
          </table:table-cell>
          <table:table-cell table:style-name="ce5"/>
          <table:table-cell table:style-name="ce5" office:value-type="string" calcext:value-type="string">
            <text:p>ж-ст.</text:p>
          </table:table-cell>
          <table:table-cell table:style-name="ce5" office:value-type="string" calcext:value-type="string">
            <text:p>Хрустальна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23" calcext:value-type="float">
            <text:p>23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Муниципальный округ Ревда</text:p>
          </table:table-cell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Гусевка</text:p>
          </table:table-cell>
          <table:table-cell table:style-name="ce5" office:value-type="string" calcext:value-type="string">
            <text:p>2023, 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Емелино</text:p>
          </table:table-cell>
          <table:table-cell table:style-name="ce5" office:value-type="string" calcext:value-type="string">
            <text:p>2023, 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раснояр</text:p>
          </table:table-cell>
          <table:table-cell table:style-name="ce5" office:value-type="string" calcext:value-type="string">
            <text:p>2023, 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рылатовский</text:p>
          </table:table-cell>
          <table:table-cell table:style-name="ce5" office:value-type="string" calcext:value-type="string">
            <text:p>2023, 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Кунгурка</text:p>
          </table:table-cell>
          <table:table-cell table:style-name="ce5" office:value-type="string" calcext:value-type="string">
            <text:p>2023, 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Ледянка</text:p>
          </table:table-cell>
          <table:table-cell table:style-name="ce5" office:value-type="string" calcext:value-type="string">
            <text:p>2023, 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7" calcext:value-type="float">
            <text:p>7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Мариинск</text:p>
          </table:table-cell>
          <table:table-cell table:style-name="ce5" office:value-type="string" calcext:value-type="string">
            <text:p>2023, 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8" calcext:value-type="float">
            <text:p>8</text:p>
          </table:table-cell>
          <table:table-cell table:style-name="ce5"/>
          <table:table-cell table:style-name="ce5" office:value-type="string" calcext:value-type="string">
            <text:p>город</text:p>
          </table:table-cell>
          <table:table-cell table:style-name="ce5" office:value-type="string" calcext:value-type="string">
            <text:p>Ревда</text:p>
          </table:table-cell>
          <table:table-cell table:style-name="ce5" office:value-type="float" office:value="2023" calcext:value-type="float">
            <text:p>2023</text:p>
          </table:table-cell>
          <table:table-cell table:style-name="ce5" office:value-type="string" calcext:value-type="string">
            <text:p>+</text:p>
          </table:table-cell>
          <table:table-cell table:number-columns-repeated="4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 office:value-type="float" office:value="24" calcext:value-type="float">
            <text:p>24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Муниципальный округ Среднеуральск</text:p>
          </table:table-cell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Мурзин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25" calcext:value-type="float">
            <text:p>25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Муниципальный округ Староуткинск</text:p>
          </table:table-cell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урь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Уткинский Завод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Волыны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26" calcext:value-type="float">
            <text:p>26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Муниципальный округ Сухой Лог</text:p>
          </table:table-cell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Глядены-Санатор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Золоторуд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вартал 233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Рефт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Черемшан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27" calcext:value-type="float">
            <text:p>27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Дружининское городское поселение</text:p>
          </table:table-cell>
          <table:table-cell table:style-name="ce5" office:value-type="string" calcext:value-type="string">
            <text:p>п.г.т.</text:p>
          </table:table-cell>
          <table:table-cell table:style-name="ce5" office:value-type="string" calcext:value-type="string">
            <text:p>Дружин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Лазоревы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Первомайско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Солдат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28" calcext:value-type="float">
            <text:p>28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Ивдельский муниципальный округ</text:p>
          </table:table-cell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Бахтиярова Юрт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Бурмант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Вижа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Глухарны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Денежк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Старая Сам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4">
          <table:table-cell table:style-name="ce5" office:value-type="float" office:value="29" calcext:value-type="float">
            <text:p>29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Муниципальный округ Ирбитское муниципальное образование</text:p>
          </table:table-cell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Дорожны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ердюгина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узина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Дубская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Ницинское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Пьянково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7" calcext:value-type="float">
            <text:p>7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Трубина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8" calcext:value-type="float">
            <text:p>8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Чёрновское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9" calcext:value-type="float">
            <text:p>9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Шмакова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0" calcext:value-type="float">
            <text:p>10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Шмаковское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1" calcext:value-type="float">
            <text:p>1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Якшина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30" calcext:value-type="float">
            <text:p>3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Каменский муниципальный округ</text:p>
          </table:table-cell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еловодь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убно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лючик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поселок</text:p>
          </table:table-cell>
          <table:table-cell table:style-name="ce5" office:value-type="string" calcext:value-type="string">
            <text:p>Кодин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ремлё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поселок</text:p>
          </table:table-cell>
          <table:table-cell table:style-name="ce5" office:value-type="string" calcext:value-type="string">
            <text:p>Октябрь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7" calcext:value-type="float">
            <text:p>7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Свобод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31" calcext:value-type="float">
            <text:p>31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Камышловский городской округ</text:p>
          </table:table-cell>
          <table:table-cell table:style-name="ce5" office:value-type="string" calcext:value-type="string">
            <text:p>город</text:p>
          </table:table-cell>
          <table:table-cell table:style-name="ce5" office:value-type="string" calcext:value-type="string">
            <text:p>Камышлов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32" calcext:value-type="float">
            <text:p>32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Качканарский муниципальный округ</text:p>
          </table:table-cell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Именнов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33" calcext:value-type="float">
            <text:p>33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Кировградский муниципальный округ</text:p>
          </table:table-cell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Ежов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Листвянно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Ней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Нейво-Рудян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Тепловая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34" calcext:value-type="float">
            <text:p>34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Кленовское сельское поселение</text:p>
          </table:table-cell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Атняш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Васьк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иселё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Кленовско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лючева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онтуган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7" calcext:value-type="float">
            <text:p>7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онтуганов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8" calcext:value-type="float">
            <text:p>8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расный Партизан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9" calcext:value-type="float">
            <text:p>9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Малиновы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0" calcext:value-type="float">
            <text:p>10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Накоряк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1" calcext:value-type="float">
            <text:p>1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Оте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2" calcext:value-type="float">
            <text:p>1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Сосновый Бор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3" calcext:value-type="float">
            <text:p>13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Старобухар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4" calcext:value-type="float">
            <text:p>1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Талиц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5" calcext:value-type="float">
            <text:p>1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Упе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6" calcext:value-type="float">
            <text:p>16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Уразае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35" calcext:value-type="float">
            <text:p>35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Кузнецовское сельское поселение</text:p>
          </table:table-cell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очкарё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Галк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Городок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Ермак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Икс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узнец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7" calcext:value-type="float">
            <text:p>7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Мягк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8" calcext:value-type="float">
            <text:p>8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Овер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9" calcext:value-type="float">
            <text:p>9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Пальм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0" calcext:value-type="float">
            <text:p>10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Сарьян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1" calcext:value-type="float">
            <text:p>1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Фунтус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2" calcext:value-type="float">
            <text:p>1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Черм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3" calcext:value-type="float">
            <text:p>1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Чул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4" calcext:value-type="float">
            <text:p>1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Чунь-Чёш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36" calcext:value-type="float">
            <text:p>36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Кушвинский муниципальный округ</text:p>
          </table:table-cell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Азиатска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Баранчин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Валуев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Верхняя Баранч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едр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город</text:p>
          </table:table-cell>
          <table:table-cell table:style-name="ce5" office:value-type="string" calcext:value-type="string">
            <text:p>Кушва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7" calcext:value-type="float">
            <text:p>7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Молочна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8" calcext:value-type="float">
            <text:p>8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Орулих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9" calcext:value-type="float">
            <text:p>9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Софьян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0" calcext:value-type="float">
            <text:p>10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Хребет-Ураль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1" calcext:value-type="float">
            <text:p>11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Чекмень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37" calcext:value-type="float">
            <text:p>37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Малышевский муниципальный округ</text:p>
          </table:table-cell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Чапае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4">
          <table:table-cell table:style-name="ce5" office:value-type="float" office:value="38" calcext:value-type="float">
            <text:p>38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Муниципальный округ Махнёвское муниципальное образование</text:p>
          </table:table-cell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Анисимова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Афончико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Болотовско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ольшая Ерзовка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оровая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алач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7" calcext:value-type="float">
            <text:p>7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арпихина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8" calcext:value-type="float">
            <text:p>8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Кишкинское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9" calcext:value-type="float">
            <text:p>9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окшарова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0" calcext:value-type="float">
            <text:p>10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Ложкина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1" calcext:value-type="float">
            <text:p>1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Луговая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2" calcext:value-type="float">
            <text:p>1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Маскал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3" calcext:value-type="float">
            <text:p>13</text:p>
          </table:table-cell>
          <table:table-cell table:style-name="ce5"/>
          <table:table-cell table:style-name="ce5" office:value-type="string" calcext:value-type="string">
            <text:p>п.г.т.</text:p>
          </table:table-cell>
          <table:table-cell table:style-name="ce5" office:value-type="string" calcext:value-type="string">
            <text:p>Махнёво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4" calcext:value-type="float">
            <text:p>1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Муратк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5" calcext:value-type="float">
            <text:p>15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Мугай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6" calcext:value-type="float">
            <text:p>16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Новосёло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7" calcext:value-type="float">
            <text:p>17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Перевалова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8" calcext:value-type="float">
            <text:p>18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Плантаци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9" calcext:value-type="float">
            <text:p>19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Плюхина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0" calcext:value-type="float">
            <text:p>20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Пурегова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1" calcext:value-type="float">
            <text:p>21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Санк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2" calcext:value-type="float">
            <text:p>2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Таёжны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3" calcext:value-type="float">
            <text:p>2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Толмачё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4" calcext:value-type="float">
            <text:p>2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Толстова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5" calcext:value-type="float">
            <text:p>2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Трошкова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6" calcext:value-type="float">
            <text:p>26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Турутина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7" calcext:value-type="float">
            <text:p>27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Фоминско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39" calcext:value-type="float">
            <text:p>39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Городское поселение Михайловское</text:p>
          </table:table-cell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Акбаш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Аракае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расноармеец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Михайловский Завод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Перепряж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Рябин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7" calcext:value-type="float">
            <text:p>7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Тюльгаш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8" calcext:value-type="float">
            <text:p>8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Урмикее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9" calcext:value-type="float">
            <text:p>9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Уфа-Шигир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0" calcext:value-type="float">
            <text:p>10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Шарам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1" calcext:value-type="float">
            <text:p>11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Шокур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4">
          <table:table-cell table:style-name="ce5" office:value-type="float" office:value="40" calcext:value-type="float">
            <text:p>4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Муниципальный округ муниципальное образование Алапаевское</text:p>
          </table:table-cell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Берёзов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рабочий посёлок</text:p>
          </table:table-cell>
          <table:table-cell table:style-name="ce5" office:value-type="string" calcext:value-type="string">
            <text:p>Верхняя Синячиха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Глухих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Ермак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Задани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Заря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7" calcext:value-type="float">
            <text:p>7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Зенк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8" calcext:value-type="float">
            <text:p>8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амен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9" calcext:value-type="float">
            <text:p>9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Кировское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0" calcext:value-type="float">
            <text:p>10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осяко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1" calcext:value-type="float">
            <text:p>1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очне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2" calcext:value-type="float">
            <text:p>1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лючи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3" calcext:value-type="float">
            <text:p>1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Маё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4" calcext:value-type="float">
            <text:p>1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Молтае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5" calcext:value-type="float">
            <text:p>1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Никоно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6" calcext:value-type="float">
            <text:p>1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Полудён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7" calcext:value-type="float">
            <text:p>17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Самоцвет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8" calcext:value-type="float">
            <text:p>18</text:p>
          </table:table-cell>
          <table:table-cell table:style-name="ce5"/>
          <table:table-cell table:style-name="ce5" office:value-type="string" calcext:value-type="string">
            <text:p>деревья</text:p>
          </table:table-cell>
          <table:table-cell table:style-name="ce5" office:value-type="string" calcext:value-type="string">
            <text:p>Тимошин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9" calcext:value-type="float">
            <text:p>19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Толмачёво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0" calcext:value-type="float">
            <text:p>20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Ясашна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41" calcext:value-type="float">
            <text:p>41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Восточное сельское поселение</text:p>
          </table:table-cell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Побед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42" calcext:value-type="float">
            <text:p>42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Галкинское сельское поселение </text:p>
          </table:table-cell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угырк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алин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4">
          <table:table-cell table:style-name="ce5" office:value-type="float" office:value="43" calcext:value-type="float">
            <text:p>43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Муниципальный округ муниципальное образование город Алапаевск</text:p>
          </table:table-cell>
          <table:table-cell table:style-name="ce5" office:value-type="string" calcext:value-type="string">
            <text:p>город</text:p>
          </table:table-cell>
          <table:table-cell table:style-name="ce5" office:value-type="string" calcext:value-type="string">
            <text:p>Алапаевск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Асбестов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Верхняя Алапаих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Мелкозёр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Нейвин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Нейво-Шайтан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7" calcext:value-type="float">
            <text:p>7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Озер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4">
          <table:table-cell table:style-name="ce5" office:value-type="float" office:value="44" calcext:value-type="float">
            <text:p>44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Городской округ муниципальное образование «город Екатеринбург»</text:p>
          </table:table-cell>
          <table:table-cell table:style-name="ce5" office:value-type="string" calcext:value-type="string">
            <text:p>город</text:p>
          </table:table-cell>
          <table:table-cell table:style-name="ce5" office:value-type="string" calcext:value-type="string">
            <text:p>Екатеринбург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Зелёный Бор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Совхозны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Сысерть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Чусовское Озер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Шабров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7" calcext:value-type="float">
            <text:p>7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Широкая Реч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8" calcext:value-type="float">
            <text:p>8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Север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9" calcext:value-type="float">
            <text:p>9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Медны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0" calcext:value-type="float">
            <text:p>10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Москов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1" calcext:value-type="float">
            <text:p>11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Палкинский Торфяник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2" calcext:value-type="float">
            <text:p>1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Полеводст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3" calcext:value-type="float">
            <text:p>1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Шувакиш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4" calcext:value-type="float">
            <text:p>1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Мичурин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5" calcext:value-type="float">
            <text:p>15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Верхнемакар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6" calcext:value-type="float">
            <text:p>16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Горный Щит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45" calcext:value-type="float">
            <text:p>45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Городской округ «город Ирбит»</text:p>
          </table:table-cell>
          <table:table-cell table:style-name="ce5" office:value-type="string" calcext:value-type="string">
            <text:p>город</text:p>
          </table:table-cell>
          <table:table-cell table:style-name="ce5" office:value-type="string" calcext:value-type="string">
            <text:p>Ирбит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46" calcext:value-type="float">
            <text:p>46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Каменск-Уральский городской округ</text:p>
          </table:table-cell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Малая Кодин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Токарё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4">
          <table:table-cell table:style-name="ce5" office:value-type="float" office:value="47" calcext:value-type="float">
            <text:p>47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Муниципальное образование «Зареченское сельское поселение»</text:p>
          </table:table-cell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араннико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Новы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Реутинско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Фадюшин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Заречна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4">
          <table:table-cell table:style-name="ce5" office:value-type="float" office:value="48" calcext:value-type="float">
            <text:p>48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Калиновское сельское поселение</text:p>
          </table:table-cell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Ялунин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4">
          <table:table-cell table:style-name="ce5" office:value-type="float" office:value="49" calcext:value-type="float">
            <text:p>49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Красноуфимский муниципальный округ</text:p>
          </table:table-cell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Александровско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анно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ишк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ольшая Тавр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ольшое Кошае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Большой Турыш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7" calcext:value-type="float">
            <text:p>7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Верх-Бобр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8" calcext:value-type="float">
            <text:p>8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Верх-Никит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9" calcext:value-type="float">
            <text:p>9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Верхний Баяк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0" calcext:value-type="float">
            <text:p>10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Верхний Бугалыш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1" calcext:value-type="float">
            <text:p>1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Верхняя Ирг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2" calcext:value-type="float">
            <text:p>1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Верхняя Саран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3" calcext:value-type="float">
            <text:p>1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Голенище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4" calcext:value-type="float">
            <text:p>1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Дегтяр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5" calcext:value-type="float">
            <text:p>1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Екатерин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6" calcext:value-type="float">
            <text:p>16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Зауф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7" calcext:value-type="float">
            <text:p>17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алин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8" calcext:value-type="float">
            <text:p>18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амен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9" calcext:value-type="float">
            <text:p>19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Ключик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0" calcext:value-type="float">
            <text:p>20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олмак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1" calcext:value-type="float">
            <text:p>2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расная Полян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2" calcext:value-type="float">
            <text:p>22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Красносоколь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3" calcext:value-type="float">
            <text:p>2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расный Турыш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4" calcext:value-type="float">
            <text:p>24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Криул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5" calcext:value-type="float">
            <text:p>25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Крыл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6" calcext:value-type="float">
            <text:p>26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уянк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7" calcext:value-type="float">
            <text:p>27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Лебяжъ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8" calcext:value-type="float">
            <text:p>28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Малый Турыш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9" calcext:value-type="float">
            <text:p>29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Марийские Ключик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0" calcext:value-type="float">
            <text:p>30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Марийский Усть- Маш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1" calcext:value-type="float">
            <text:p>3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Межева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2" calcext:value-type="float">
            <text:p>3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Нижнее Никит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3" calcext:value-type="float">
            <text:p>33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Нижнеиргинско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4" calcext:value-type="float">
            <text:p>34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Новое Сел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5" calcext:value-type="float">
            <text:p>3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Новый Бугалыш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6" calcext:value-type="float">
            <text:p>36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Озёрк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7" calcext:value-type="float">
            <text:p>37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Подгорна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8" calcext:value-type="float">
            <text:p>38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Рахмангул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9" calcext:value-type="float">
            <text:p>39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Русская Тавр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0" calcext:value-type="float">
            <text:p>40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Русский Турыш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1" calcext:value-type="float">
            <text:p>4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Русский Усть-Маш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2" calcext:value-type="float">
            <text:p>4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Рябин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3" calcext:value-type="float">
            <text:p>4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Савин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4" calcext:value-type="float">
            <text:p>4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Саран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5" calcext:value-type="float">
            <text:p>45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Саранинский Завод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6" calcext:value-type="float">
            <text:p>4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Сарга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7" calcext:value-type="float">
            <text:p>47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Сарсы-Вторы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8" calcext:value-type="float">
            <text:p>48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Сарсы-Первы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9" calcext:value-type="float">
            <text:p>49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Соколиный Камень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0" calcext:value-type="float">
            <text:p>50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Средний Баяк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1" calcext:value-type="float">
            <text:p>51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Средний Бугалыш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2" calcext:value-type="float">
            <text:p>5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Сызг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3" calcext:value-type="float">
            <text:p>5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Татарская Еманзельг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4" calcext:value-type="float">
            <text:p>5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Устъ-Баяк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5" calcext:value-type="float">
            <text:p>55</text:p>
          </table:table-cell>
          <table:table-cell table:style-name="ce5"/>
          <table:table-cell table:style-name="ce5" office:value-type="string" calcext:value-type="string">
            <text:p>деревья</text:p>
          </table:table-cell>
          <table:table-cell table:style-name="ce5" office:value-type="string" calcext:value-type="string">
            <text:p>Усть-Бугалыш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6" calcext:value-type="float">
            <text:p>56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Усть-Торгаш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7" calcext:value-type="float">
            <text:p>57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Чатлык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8" calcext:value-type="float">
            <text:p>58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Черлак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9" calcext:value-type="float">
            <text:p>59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Чигвинце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0" calcext:value-type="float">
            <text:p>60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Чувашк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1" calcext:value-type="float">
            <text:p>6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Шил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2" calcext:value-type="float">
            <text:p>6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Шуртан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3" calcext:value-type="float">
            <text:p>63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Ю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4" calcext:value-type="float">
            <text:p>6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Берёзовая Рощ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5" calcext:value-type="float">
            <text:p>6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Приданник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6" calcext:value-type="float">
            <text:p>66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Тактамыш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50" calcext:value-type="float">
            <text:p>5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Обуховское сельское поселение</text:p>
          </table:table-cell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озонко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окшаров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отюро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увае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Мостова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Октябрь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51" calcext:value-type="float">
            <text:p>51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Невьянский муниципальный округ</text:p>
          </table:table-cell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Аятское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город</text:p>
          </table:table-cell>
          <table:table-cell table:style-name="ce5" office:value-type="string" calcext:value-type="string">
            <text:p>Невьянск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52" calcext:value-type="float">
            <text:p>52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Нижнесергинское городское поселение</text:p>
          </table:table-cell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Бажук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Новая Ельн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Половин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53" calcext:value-type="float">
            <text:p>53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Нижнетуринский муниципальный округ</text:p>
          </table:table-cell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Новая Typa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Платин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54" calcext:value-type="float">
            <text:p>54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Новолялинский муниципальный округ</text:p>
          </table:table-cell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Верхняя Лоб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Заболотны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амен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Караульско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Коптяк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расный Яр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7" calcext:value-type="float">
            <text:p>7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Лоб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8" calcext:value-type="float">
            <text:p>8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Лопае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9" calcext:value-type="float">
            <text:p>9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Ляля-Тито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0" calcext:value-type="float">
            <text:p>10</text:p>
          </table:table-cell>
          <table:table-cell table:style-name="ce5"/>
          <table:table-cell table:style-name="ce5" office:value-type="string" calcext:value-type="string">
            <text:p>деревья</text:p>
          </table:table-cell>
          <table:table-cell table:style-name="ce5" office:value-type="string" calcext:value-type="string">
            <text:p>Нижнее Бессон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1" calcext:value-type="float">
            <text:p>11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Павд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2" calcext:value-type="float">
            <text:p>1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Поздняк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3" calcext:value-type="float">
            <text:p>1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Полудённа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4" calcext:value-type="float">
            <text:p>1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Савино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5" calcext:value-type="float">
            <text:p>15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Салтан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6" calcext:value-type="float">
            <text:p>1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Старая Лял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7" calcext:value-type="float">
            <text:p>17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Старый Перевоз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8" calcext:value-type="float">
            <text:p>18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Чёрный Яр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9" calcext:value-type="float">
            <text:p>19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Шайтан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0" calcext:value-type="float">
            <text:p>20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Юрты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1" calcext:value-type="float">
            <text:p>21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Яборк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55" calcext:value-type="float">
            <text:p>55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Новоуральский городской округ</text:p>
          </table:table-cell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Мурзин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город</text:p>
          </table:table-cell>
          <table:table-cell table:style-name="ce5" office:value-type="string" calcext:value-type="string">
            <text:p>Новоуральск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56" calcext:value-type="float">
            <text:p>56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Полевской муниципальный округ</text:p>
          </table:table-cell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Большая Лавр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Зелёный Лог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Зюзель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енчур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лад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Косой Брод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7" calcext:value-type="float">
            <text:p>7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расная Гор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8" calcext:value-type="float">
            <text:p>8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Курган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9" calcext:value-type="float">
            <text:p>9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Мраморско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0" calcext:value-type="float">
            <text:p>10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Полднева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1" calcext:value-type="float">
            <text:p>1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Раскуих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2" calcext:value-type="float">
            <text:p>1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Станционный-Полевско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57" calcext:value-type="float">
            <text:p>57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Пышминский муниципальный округ</text:p>
          </table:table-cell>
          <table:table-cell table:style-name="ce5" office:value-type="string" calcext:value-type="string">
            <text:p>рабочий поселок</text:p>
          </table:table-cell>
          <table:table-cell table:style-name="ce5" office:value-type="string" calcext:value-type="string">
            <text:p>Пышм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58" calcext:value-type="float">
            <text:p>58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Режевской муниципальный округ</text:p>
          </table:table-cell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Новые Кривк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город</text:p>
          </table:table-cell>
          <table:table-cell table:style-name="ce5" office:value-type="string" calcext:value-type="string">
            <text:p>Реж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59" calcext:value-type="float">
            <text:p>59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Североуральский муниципальный округ</text:p>
          </table:table-cell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Баян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Бокситы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Всеволодо-Благодатско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аль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Покровск-Ураль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Сосьва Трет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7" calcext:value-type="float">
            <text:p>7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Северны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8" calcext:value-type="float">
            <text:p>8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Черёмух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60" calcext:value-type="float">
            <text:p>6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Сысертский муниципальный округ</text:p>
          </table:table-cell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осмакова</text:p>
          </table:table-cell>
          <table:table-cell table:style-name="ce5" office:value-type="string" calcext:value-type="string">
            <text:p>2022, 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Верхняя Боёвка</text:p>
          </table:table-cell>
          <table:table-cell table:style-name="ce5" office:value-type="string" calcext:value-type="string">
            <text:p>2022, 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аменка</text:p>
          </table:table-cell>
          <table:table-cell table:style-name="ce5" office:value-type="string" calcext:value-type="string">
            <text:p>2022, 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Аверино</text:p>
          </table:table-cell>
          <table:table-cell table:style-name="ce5" office:value-type="string" calcext:value-type="string">
            <text:p>2022, 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Верхняя Сысерть</text:p>
          </table:table-cell>
          <table:table-cell table:style-name="ce5" office:value-type="string" calcext:value-type="string">
            <text:p>2022, 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Щелкун</text:p>
          </table:table-cell>
          <table:table-cell table:style-name="ce5" office:value-type="string" calcext:value-type="string">
            <text:p>2022, 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7" calcext:value-type="float">
            <text:p>7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Никольское</text:p>
          </table:table-cell>
          <table:table-cell table:style-name="ce5" office:value-type="string" calcext:value-type="string">
            <text:p>2022, 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8" calcext:value-type="float">
            <text:p>8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Новоипатово</text:p>
          </table:table-cell>
          <table:table-cell table:style-name="ce5" office:value-type="string" calcext:value-type="string">
            <text:p>2022, 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9" calcext:value-type="float">
            <text:p>9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Двуреченск</text:p>
          </table:table-cell>
          <table:table-cell table:style-name="ce5" office:value-type="string" calcext:value-type="string">
            <text:p>2022, 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0" calcext:value-type="float">
            <text:p>10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Габиевский</text:p>
          </table:table-cell>
          <table:table-cell table:style-name="ce5" office:value-type="string" calcext:value-type="string">
            <text:p>2022, 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1" calcext:value-type="float">
            <text:p>11</text:p>
          </table:table-cell>
          <table:table-cell table:style-name="ce5"/>
          <table:table-cell table:style-name="ce5" office:value-type="string" calcext:value-type="string">
            <text:p>город</text:p>
          </table:table-cell>
          <table:table-cell table:style-name="ce5" office:value-type="string" calcext:value-type="string">
            <text:p>Сысерть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2" calcext:value-type="float">
            <text:p>1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Андреевк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3" calcext:value-type="float">
            <text:p>1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ольшое Седельниково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4" calcext:value-type="float">
            <text:p>1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Малое Седельниково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5" calcext:value-type="float">
            <text:p>1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Шайдурово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6" calcext:value-type="float">
            <text:p>1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Бобровский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7" calcext:value-type="float">
            <text:p>17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Вьюхино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8" calcext:value-type="float">
            <text:p>18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олос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9" calcext:value-type="float">
            <text:p>19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Фомино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0" calcext:value-type="float">
            <text:p>20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лючи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1" calcext:value-type="float">
            <text:p>21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Лечебный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2" calcext:value-type="float">
            <text:p>2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Полян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3" calcext:value-type="float">
            <text:p>2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Луч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4" calcext:value-type="float">
            <text:p>2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Первомайский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5" calcext:value-type="float">
            <text:p>25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Полевой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6" calcext:value-type="float">
            <text:p>2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Трактовский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7" calcext:value-type="float">
            <text:p>27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Школьный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8" calcext:value-type="float">
            <text:p>28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Абрамово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9" calcext:value-type="float">
            <text:p>29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Кашино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0" calcext:value-type="float">
            <text:p>30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Черданцево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1" calcext:value-type="float">
            <text:p>3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Токарево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2" calcext:value-type="float">
            <text:p>32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Кадниково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3" calcext:value-type="float">
            <text:p>33</text:p>
          </table:table-cell>
          <table:table-cell table:style-name="ce5"/>
          <table:table-cell table:style-name="ce5" office:value-type="string" calcext:value-type="string">
            <text:p>станция</text:p>
          </table:table-cell>
          <table:table-cell table:style-name="ce5" office:value-type="string" calcext:value-type="string">
            <text:p>Седельниково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5">
          <table:table-cell table:style-name="ce5" office:value-type="float" office:value="61" calcext:value-type="float">
            <text:p>61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Муниципальный округ Краснотурьинск</text:p>
          </table:table-cell>
          <table:table-cell table:style-name="ce5" office:value-type="string" calcext:value-type="string">
            <text:p>город</text:p>
          </table:table-cell>
          <table:table-cell table:style-name="ce5" office:value-type="string" calcext:value-type="string">
            <text:p>Краснотурьинск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Воронцовк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Прибрежный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Рудничный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Чернореченск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 office:value-type="float" office:value="62" calcext:value-type="float">
            <text:p>62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Таборинское сельское поселение</text:p>
          </table:table-cell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Добр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Емельяше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окшар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Мочал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Тором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Фирул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63" calcext:value-type="float">
            <text:p>63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Тавдинский муниципальный округ</text:p>
          </table:table-cell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Азан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елояр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ильк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ольшая Пустынь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Ваган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Васьк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7" calcext:value-type="float">
            <text:p>7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Владимир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8" calcext:value-type="float">
            <text:p>8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Герасим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9" calcext:value-type="float">
            <text:p>9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Городищ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0" calcext:value-type="float">
            <text:p>10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Гузее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1" calcext:value-type="float">
            <text:p>1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Дятл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2" calcext:value-type="float">
            <text:p>1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Забор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3" calcext:value-type="float">
            <text:p>1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Земляно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4" calcext:value-type="float">
            <text:p>1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Индр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5" calcext:value-type="float">
            <text:p>15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арабаш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6" calcext:value-type="float">
            <text:p>1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арьер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7" calcext:value-type="float">
            <text:p>17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иселё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8" calcext:value-type="float">
            <text:p>18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Кошук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9" calcext:value-type="float">
            <text:p>19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Kpyтoe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0" calcext:value-type="float">
            <text:p>20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Лебяжь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1" calcext:value-type="float">
            <text:p>21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Лись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2" calcext:value-type="float">
            <text:p>2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Лобазих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3" calcext:value-type="float">
            <text:p>2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Малая Пустынь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4" calcext:value-type="float">
            <text:p>2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Малое Сатык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5" calcext:value-type="float">
            <text:p>25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Матюш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6" calcext:value-type="float">
            <text:p>26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Мост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7" calcext:value-type="float">
            <text:p>27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Новосёл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8" calcext:value-type="float">
            <text:p>28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Ошмар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9" calcext:value-type="float">
            <text:p>29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Русаков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0" calcext:value-type="float">
            <text:p>30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Северная Чернуш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1" calcext:value-type="float">
            <text:p>3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Тормоли 1-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2" calcext:value-type="float">
            <text:p>3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Увал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3" calcext:value-type="float">
            <text:p>3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Хмелё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4" calcext:value-type="float">
            <text:p>3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Чандыр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5" calcext:value-type="float">
            <text:p>3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Шабал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6" calcext:value-type="float">
            <text:p>36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Шайтан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7" calcext:value-type="float">
            <text:p>37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Эскалбы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64" calcext:value-type="float">
            <text:p>64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Талицкий муниципальный округ</text:p>
          </table:table-cell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елая Елань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Зотин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Елань</text:p>
          </table:table-cell>
          <table:table-cell table:style-name="ce5" office:value-type="float" office:value="2024" calcext:value-type="float">
            <text:p>2024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65" calcext:value-type="float">
            <text:p>65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Тугулымский муниципальный округ</text:p>
          </table:table-cell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Месяды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66" calcext:value-type="float">
            <text:p>66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Туринский муниципальный округ</text:p>
          </table:table-cell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Кумарьинско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Поречь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Сарагул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67" calcext:value-type="float">
            <text:p>67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Унже-Павинское сельское поселение</text:p>
          </table:table-cell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Александровска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Ефимовска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Новосёл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Нос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Озёрк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Том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7" calcext:value-type="float">
            <text:p>7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Унже-Павинска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8" calcext:value-type="float">
            <text:p>8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Чернавска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9" calcext:value-type="float">
            <text:p>9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Чирк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0" calcext:value-type="float">
            <text:p>10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Эхталь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1" calcext:value-type="float">
            <text:p>11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Якш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 office:value-type="float" office:value="68" calcext:value-type="float">
            <text:p>68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Шалинский муниципальный округ</text:p>
          </table:table-cell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Бизь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Вогул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Вогул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Вырубк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Глухарь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Гор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7" calcext:value-type="float">
            <text:p>7</text:p>
          </table:table-cell>
          <table:table-cell table:style-name="ce5"/>
          <table:table-cell table:style-name="ce5" office:value-type="string" calcext:value-type="string">
            <text:p>деревня </text:p>
          </table:table-cell>
          <table:table-cell table:style-name="ce5" office:value-type="string" calcext:value-type="string">
            <text:p>Ижболд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8" calcext:value-type="float">
            <text:p>8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Илим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9" calcext:value-type="float">
            <text:p>9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едр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0" calcext:value-type="float">
            <text:p>10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лим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1" calcext:value-type="float">
            <text:p>11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озьял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2" calcext:value-type="float">
            <text:p>1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олпак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3" calcext:value-type="float">
            <text:p>1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оптело-Шамары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4" calcext:value-type="float">
            <text:p>1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оптелы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5" calcext:value-type="float">
            <text:p>15</text:p>
          </table:table-cell>
          <table:table-cell table:style-name="ce5"/>
          <table:table-cell table:style-name="ce5" office:value-type="string" calcext:value-type="string">
            <text:p>деревня </text:p>
          </table:table-cell>
          <table:table-cell table:style-name="ce5" office:value-type="string" calcext:value-type="string">
            <text:p>Кремлё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6" calcext:value-type="float">
            <text:p>16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Крюк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7" calcext:value-type="float">
            <text:p>17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Лом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8" calcext:value-type="float">
            <text:p>18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Мартьян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9" calcext:value-type="float">
            <text:p>19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Нижняя Баска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0" calcext:value-type="float">
            <text:p>20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Низ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1" calcext:value-type="float">
            <text:p>2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Павлы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2" calcext:value-type="float">
            <text:p>2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Пастушны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3" calcext:value-type="float">
            <text:p>2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Пермяк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4" calcext:value-type="float">
            <text:p>24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Платон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5" calcext:value-type="float">
            <text:p>25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Рощ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6" calcext:value-type="float">
            <text:p>2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Сабик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7" calcext:value-type="float">
            <text:p>27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Capгa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8" calcext:value-type="float">
            <text:p>28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Симонят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9" calcext:value-type="float">
            <text:p>29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Стрелк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0" calcext:value-type="float">
            <text:p>30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Сыл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1" calcext:value-type="float">
            <text:p>3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Тепляки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2" calcext:value-type="float">
            <text:p>3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Унь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3" calcext:value-type="float">
            <text:p>33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Чусово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4" calcext:value-type="float">
            <text:p>3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Шамары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5" calcext:value-type="float">
            <text:p>3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Шигае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6" calcext:value-type="float">
            <text:p>3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Шутём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7" calcext:value-type="float">
            <text:p>37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Юрмыс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5" table:style-name="ce5" office:value-type="string" calcext:value-type="string">
            <text:p>+</text:p>
          </table:table-cell>
          <table:table-cell table:number-columns-repeated="16372"/>
        </table:table-row>
        <table:table-row table:style-name="ro6">
          <table:table-cell table:style-name="ce5" office:value-type="float" office:value="69" calcext:value-type="float">
            <text:p>69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Городской округ Верхняя Пышма</text:p>
          </table:table-cell>
          <table:table-cell table:style-name="ce5" office:value-type="string" calcext:value-type="string">
            <text:p>город</text:p>
          </table:table-cell>
          <table:table-cell table:style-name="ce5" office:value-type="string" calcext:value-type="string">
            <text:p>Верхняя Пышма</text:p>
          </table:table-cell>
          <table:table-cell table:style-name="ce5" office:value-type="string" calcext:value-type="string">
            <text:p>2022, 2025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Балтым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Верхотурк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Мостовк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Вашты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Гать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7" calcext:value-type="float">
            <text:p>7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Залесье</text:p>
          </table:table-cell>
          <table:table-cell table:style-name="ce5" office:value-type="string" calcext:value-type="string">
            <text:p>2022, 2025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8" calcext:value-type="float">
            <text:p>8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Зелёный Бор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9" calcext:value-type="float">
            <text:p>9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Исеть</text:p>
          </table:table-cell>
          <table:table-cell table:style-name="ce5" office:value-type="string" calcext:value-type="string">
            <text:p>2022, 2025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0" calcext:value-type="float">
            <text:p>10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едровое</text:p>
          </table:table-cell>
          <table:table-cell table:style-name="ce5" office:value-type="string" calcext:value-type="string">
            <text:p>2022, 2025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1" calcext:value-type="float">
            <text:p>11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расный</text:p>
          </table:table-cell>
          <table:table-cell table:style-name="ce5" office:value-type="string" calcext:value-type="string">
            <text:p>2022, 2025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2" calcext:value-type="float">
            <text:p>1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расный Адуй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3" calcext:value-type="float">
            <text:p>1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рутой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4" calcext:value-type="float">
            <text:p>1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Нагорный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5" calcext:value-type="float">
            <text:p>15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Ольховк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6" calcext:value-type="float">
            <text:p>1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Первомайский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7" calcext:value-type="float">
            <text:p>17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Половинный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8" calcext:value-type="float">
            <text:p>18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Ромашк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9" calcext:value-type="float">
            <text:p>19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Сагр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0" calcext:value-type="float">
            <text:p>20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Санаторный</text:p>
          </table:table-cell>
          <table:table-cell table:style-name="ce5" office:value-type="string" calcext:value-type="string">
            <text:p>2022, 2025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1" calcext:value-type="float">
            <text:p>21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Шахты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2" calcext:value-type="float">
            <text:p>2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Соколовк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3" calcext:value-type="float">
            <text:p>23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Мостовское</text:p>
          </table:table-cell>
          <table:table-cell table:style-name="ce5" office:value-type="string" calcext:value-type="string">
            <text:p>2022, 2025</text:p>
          </table:table-cell>
          <table:table-cell table:number-columns-repeated="3"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5">
          <table:table-cell table:style-name="ce5" office:value-type="float" office:value="70" calcext:value-type="float">
            <text:p>7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Муниципальный округ город Нижний Тагил</text:p>
          </table:table-cell>
          <table:table-cell table:style-name="ce5" office:value-type="string" calcext:value-type="string">
            <text:p>город</text:p>
          </table:table-cell>
          <table:table-cell table:style-name="ce5" office:value-type="string" calcext:value-type="string">
            <text:p>Нижний Тагил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аронская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Заречная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Захаровк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Нижняя Ослянк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Усть-Утк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7" calcext:value-type="float">
            <text:p>7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Ёкв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8" calcext:value-type="float">
            <text:p>8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Антоновский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9" calcext:value-type="float">
            <text:p>9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Баклушин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0" calcext:value-type="float">
            <text:p>10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Висимо-Уткинск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1" calcext:value-type="float">
            <text:p>11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Волчёвк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2" calcext:value-type="float">
            <text:p>1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Евстюних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3" calcext:value-type="float">
            <text:p>1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анав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4" calcext:value-type="float">
            <text:p>14</text:p>
          </table:table-cell>
          <table:table-cell table:style-name="ce5"/>
          <table:table-cell table:style-name="ce5" office:value-type="string" calcext:value-type="string">
            <text:p>пгт</text:p>
          </table:table-cell>
          <table:table-cell table:style-name="ce5" office:value-type="string" calcext:value-type="string">
            <text:p>Сокол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5" calcext:value-type="float">
            <text:p>15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Студёный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6" calcext:value-type="float">
            <text:p>1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Таны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7" calcext:value-type="float">
            <text:p>17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Уралец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8" calcext:value-type="float">
            <text:p>18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Чауж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9" calcext:value-type="float">
            <text:p>19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Чащино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0" calcext:value-type="float">
            <text:p>20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Верхняя Ослянк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1" calcext:value-type="float">
            <text:p>21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Елизаветинское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2" calcext:value-type="float">
            <text:p>22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Серебрянк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3" calcext:value-type="float">
            <text:p>23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Сулём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5">
          <table:table-cell table:style-name="ce5" office:value-type="float" office:value="71" calcext:value-type="float">
            <text:p>71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Горноуральский муниципальный округ</text:p>
          </table:table-cell>
          <table:table-cell table:style-name="ce5" office:value-type="string" calcext:value-type="string">
            <text:p>деревня</text:p>
          </table:table-cell>
          <table:table-cell table:style-name="ce7" office:value-type="string" calcext:value-type="string">
            <text:p>Анатольская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еляковк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Верхняя Алабашк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Дубасов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орнилов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Луговая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7" calcext:value-type="float">
            <text:p>7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Марков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8" calcext:value-type="float">
            <text:p>8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Матвеев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9" calcext:value-type="float">
            <text:p>9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Новая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0" calcext:value-type="float">
            <text:p>10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Новая Башкарк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1" calcext:value-type="float">
            <text:p>1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Реши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2" calcext:value-type="float">
            <text:p>1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Сарапулк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3" calcext:value-type="float">
            <text:p>1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Сартаков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4" calcext:value-type="float">
            <text:p>1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Сизиков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5" calcext:value-type="float">
            <text:p>1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Зырянк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6" calcext:value-type="float">
            <text:p>16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Слудк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7" calcext:value-type="float">
            <text:p>17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Соседков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8" calcext:value-type="float">
            <text:p>18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Тёмно-Осинов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9" calcext:value-type="float">
            <text:p>19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Фокинцы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0" calcext:value-type="float">
            <text:p>20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Харёнки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1" calcext:value-type="float">
            <text:p>2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Черемшанк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2" calcext:value-type="float">
            <text:p>2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Шумих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3" calcext:value-type="float">
            <text:p>2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Анатольская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4" calcext:value-type="float">
            <text:p>2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Братчиково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5" calcext:value-type="float">
            <text:p>25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Вилюй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6" calcext:value-type="float">
            <text:p>2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Новоасбест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7" calcext:value-type="float">
            <text:p>27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Висим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8" calcext:value-type="float">
            <text:p>28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Дальний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9" calcext:value-type="float">
            <text:p>29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Зональный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0" calcext:value-type="float">
            <text:p>30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Лая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1" calcext:value-type="float">
            <text:p>31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Ленёвк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2" calcext:value-type="float">
            <text:p>3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Молодежный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3" calcext:value-type="float">
            <text:p>3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Монзино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4" calcext:value-type="float">
            <text:p>3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Первомайский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5" calcext:value-type="float">
            <text:p>35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Ряжик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6" calcext:value-type="float">
            <text:p>3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Северк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7" calcext:value-type="float">
            <text:p>37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Синегорский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8" calcext:value-type="float">
            <text:p>38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Черноисточинск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5">
          <table:table-cell table:style-name="ce5"/>
          <table:table-cell table:style-name="ce5" office:value-type="float" office:value="39" calcext:value-type="float">
            <text:p>39</text:p>
          </table:table-cell>
          <table:table-cell table:style-name="ce5"/>
          <table:table-cell table:style-name="ce5" office:value-type="string" calcext:value-type="string">
            <text:p>посёлок городского типа</text:p>
          </table:table-cell>
          <table:table-cell table:style-name="ce5" office:value-type="string" calcext:value-type="string">
            <text:p>Горноуральский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0" calcext:value-type="float">
            <text:p>40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Лая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1" calcext:value-type="float">
            <text:p>41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Балакино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2" calcext:value-type="float">
            <text:p>42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Башкарк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3" calcext:value-type="float">
            <text:p>43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Большие Галашки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4" calcext:value-type="float">
            <text:p>44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Бродово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5" calcext:value-type="float">
            <text:p>45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Бызово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6" calcext:value-type="float">
            <text:p>46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ондрашин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7" calcext:value-type="float">
            <text:p>47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Новопаньшино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8" calcext:value-type="float">
            <text:p>48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Старая Паньшин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9" calcext:value-type="float">
            <text:p>49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Дрягуново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0" calcext:value-type="float">
            <text:p>50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Кайгородское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1" calcext:value-type="float">
            <text:p>51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Краснополье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2" calcext:value-type="float">
            <text:p>52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Малая Лая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3" calcext:value-type="float">
            <text:p>53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Мокроусское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4" calcext:value-type="float">
            <text:p>54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Мурзинк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5" calcext:value-type="float">
            <text:p>55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Николо-Павловское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6" calcext:value-type="float">
            <text:p>5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Отрадный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7" calcext:value-type="float">
            <text:p>57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Петрокаменское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8" calcext:value-type="float">
            <text:p>58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Покровское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9" calcext:value-type="float">
            <text:p>59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Шиловк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0" calcext:value-type="float">
            <text:p>60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Южаково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5">
          <table:table-cell table:style-name="ce5" office:value-type="float" office:value="72" calcext:value-type="float">
            <text:p>72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Серовский муниципальный округ</text:p>
          </table:table-cell>
          <table:table-cell table:style-name="ce5" office:value-type="string" calcext:value-type="string">
            <text:p>город</text:p>
          </table:table-cell>
          <table:table-cell table:style-name="ce5" office:value-type="string" calcext:value-type="string">
            <text:p>Серов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Еловк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Еловый Падун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расноглинный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Новое Сотрино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Сотрино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7" calcext:value-type="float">
            <text:p>7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Магин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8" calcext:value-type="float">
            <text:p>8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Масловк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9" calcext:value-type="float">
            <text:p>9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Морозково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0" calcext:value-type="float">
            <text:p>10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Поспелков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1" calcext:value-type="float">
            <text:p>1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Семёнов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2" calcext:value-type="float">
            <text:p>1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Боровой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3" calcext:value-type="float">
            <text:p>1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Вагранская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4" calcext:value-type="float">
            <text:p>1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Еловка Новая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5" calcext:value-type="float">
            <text:p>15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лючевой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6" calcext:value-type="float">
            <text:p>1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расноярк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7" calcext:value-type="float">
            <text:p>17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расный Яр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8" calcext:value-type="float">
            <text:p>18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Лесоразработки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9" calcext:value-type="float">
            <text:p>19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Марсяты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0" calcext:value-type="float">
            <text:p>20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Кордон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1" calcext:value-type="float">
            <text:p>2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Петров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2" calcext:value-type="float">
            <text:p>2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Межевая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3" calcext:value-type="float">
            <text:p>2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Мирный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4" calcext:value-type="float">
            <text:p>24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Нижняя Пристань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5" calcext:value-type="float">
            <text:p>25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Первомайский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6" calcext:value-type="float">
            <text:p>26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Подгарничный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7" calcext:value-type="float">
            <text:p>27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Поперечный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8" calcext:value-type="float">
            <text:p>28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Поспелково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9" calcext:value-type="float">
            <text:p>29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Старое Морозково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0" calcext:value-type="float">
            <text:p>30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Морозково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1" calcext:value-type="float">
            <text:p>31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Танковичи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2" calcext:value-type="float">
            <text:p>32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Урай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3" calcext:value-type="float">
            <text:p>33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Черноярский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4" calcext:value-type="float">
            <text:p>34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Андриановичи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5" calcext:value-type="float">
            <text:p>35</text:p>
          </table:table-cell>
          <table:table-cell table:style-name="ce5"/>
          <table:table-cell table:style-name="ce5" office:value-type="string" calcext:value-type="string">
            <text:p>посёлок</text:p>
          </table:table-cell>
          <table:table-cell table:style-name="ce5" office:value-type="string" calcext:value-type="string">
            <text:p>Ларьковка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6" calcext:value-type="float">
            <text:p>36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Филькино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7" calcext:value-type="float">
            <text:p>37</text:p>
          </table:table-cell>
          <table:table-cell table:style-name="ce5"/>
          <table:table-cell table:style-name="ce5" office:value-type="string" calcext:value-type="string">
            <text:p>хутор</text:p>
          </table:table-cell>
          <table:table-cell table:style-name="ce5" office:value-type="string" calcext:value-type="string">
            <text:p>Морозково</text:p>
          </table:table-cell>
          <table:table-cell table:style-name="ce5" office:value-type="float" office:value="2022" calcext:value-type="float">
            <text:p>2022</text:p>
          </table:table-cell>
          <table:table-cell table:style-name="ce5" office:value-type="string" calcext:value-type="string">
            <text:p>+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7">
          <table:table-cell table:style-name="ce5" office:value-type="float" office:value="73" calcext:value-type="float">
            <text:p>73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Муниципальный округ Верхотурский</text:p>
          </table:table-cell>
          <table:table-cell table:style-name="ce5" office:value-type="string" calcext:value-type="string">
            <text:p>город</text:p>
          </table:table-cell>
          <table:table-cell table:style-name="ce5" office:value-type="string" calcext:value-type="string">
            <text:p>Верхотурье</text:p>
          </table:table-cell>
          <table:table-cell table:style-name="ce5" office:value-type="float" office:value="2023" calcext:value-type="float">
            <text:p>2023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елая Глина</text:p>
          </table:table-cell>
          <table:table-cell table:style-name="ce5" office:value-type="float" office:value="2023" calcext:value-type="float">
            <text:p>2023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орова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очкарёва</text:p>
          </table:table-cell>
          <table:table-cell table:style-name="ce5" office:value-type="float" office:value="2023" calcext:value-type="float">
            <text:p>2023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Бурле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Вавило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7" calcext:value-type="float">
            <text:p>7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Верхняя Постнико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8" calcext:value-type="float">
            <text:p>8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Воронска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9" calcext:value-type="float">
            <text:p>9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Глазунов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0" calcext:value-type="float">
            <text:p>10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Голубе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1" calcext:value-type="float">
            <text:p>1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Жернако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2" calcext:value-type="float">
            <text:p>1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Заим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3" calcext:value-type="float">
            <text:p>1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Запольска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4" calcext:value-type="float">
            <text:p>1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Захаро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5" calcext:value-type="float">
            <text:p>1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Злыгосте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6" calcext:value-type="float">
            <text:p>16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оролё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7" calcext:value-type="float">
            <text:p>17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Костыле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8" calcext:value-type="float">
            <text:p>18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Лапте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19" calcext:value-type="float">
            <text:p>19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Лебеде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0" calcext:value-type="float">
            <text:p>20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Литовска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1" calcext:value-type="float">
            <text:p>2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Лобано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2" calcext:value-type="float">
            <text:p>22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Малахо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3" calcext:value-type="float">
            <text:p>23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Матюшин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4" calcext:value-type="float">
            <text:p>24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Морозо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5" calcext:value-type="float">
            <text:p>25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Никитин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6" calcext:value-type="float">
            <text:p>26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Пинягин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7" calcext:value-type="float">
            <text:p>27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Путим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8" calcext:value-type="float">
            <text:p>28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Рассол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29" calcext:value-type="float">
            <text:p>29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Рычко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0" calcext:value-type="float">
            <text:p>30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Шнуро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1" calcext:value-type="float">
            <text:p>31</text:p>
          </table:table-cell>
          <table:table-cell table:style-name="ce5"/>
          <table:table-cell table:style-name="ce5" office:value-type="string" calcext:value-type="string">
            <text:p>деревня</text:p>
          </table:table-cell>
          <table:table-cell table:style-name="ce5" office:value-type="string" calcext:value-type="string">
            <text:p>Шумков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2" calcext:value-type="float">
            <text:p>32</text:p>
          </table:table-cell>
          <table:table-cell table:style-name="ce5"/>
          <table:table-cell table:style-name="ce5" office:value-type="string" calcext:value-type="string">
            <text:p>поселок</text:p>
          </table:table-cell>
          <table:table-cell table:style-name="ce5" office:value-type="string" calcext:value-type="string">
            <text:p>Калачик</text:p>
          </table:table-cell>
          <table:table-cell table:style-name="ce5" office:value-type="string" calcext:value-type="string">
            <text:p>2023, 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3" calcext:value-type="float">
            <text:p>33</text:p>
          </table:table-cell>
          <table:table-cell table:style-name="ce5"/>
          <table:table-cell table:style-name="ce5" office:value-type="string" calcext:value-type="string">
            <text:p>поселок</text:p>
          </table:table-cell>
          <table:table-cell table:style-name="ce5" office:value-type="string" calcext:value-type="string">
            <text:p>Карел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4" calcext:value-type="float">
            <text:p>34</text:p>
          </table:table-cell>
          <table:table-cell table:style-name="ce5"/>
          <table:table-cell table:style-name="ce5" office:value-type="string" calcext:value-type="string">
            <text:p>поселок</text:p>
          </table:table-cell>
          <table:table-cell table:style-name="ce5" office:value-type="string" calcext:value-type="string">
            <text:p>Карпунинский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5" calcext:value-type="float">
            <text:p>35</text:p>
          </table:table-cell>
          <table:table-cell table:style-name="ce5"/>
          <table:table-cell table:style-name="ce5" office:value-type="string" calcext:value-type="string">
            <text:p>поселок</text:p>
          </table:table-cell>
          <table:table-cell table:style-name="ce5" office:value-type="string" calcext:value-type="string">
            <text:p>Косолманк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6" calcext:value-type="float">
            <text:p>36</text:p>
          </table:table-cell>
          <table:table-cell table:style-name="ce5"/>
          <table:table-cell table:style-name="ce5" office:value-type="string" calcext:value-type="string">
            <text:p>поселок</text:p>
          </table:table-cell>
          <table:table-cell table:style-name="ce5" office:value-type="string" calcext:value-type="string">
            <text:p>Привокзальный</text:p>
          </table:table-cell>
          <table:table-cell table:style-name="ce5" office:value-type="string" calcext:value-type="string">
            <text:p>2023, 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7" calcext:value-type="float">
            <text:p>37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Деряб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8" calcext:value-type="float">
            <text:p>38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Кордюк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39" calcext:value-type="float">
            <text:p>39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Красногорское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0" calcext:value-type="float">
            <text:p>40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Меркушин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1" calcext:value-type="float">
            <text:p>41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Отрадново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2" calcext:value-type="float">
            <text:p>42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Пия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3" calcext:value-type="float">
            <text:p>43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Прокопьевская Салд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/>
          <table:table-cell table:style-name="ce5" office:value-type="float" office:value="44" calcext:value-type="float">
            <text:p>44</text:p>
          </table:table-cell>
          <table:table-cell table:style-name="ce5"/>
          <table:table-cell table:style-name="ce5" office:value-type="string" calcext:value-type="string">
            <text:p>село</text:p>
          </table:table-cell>
          <table:table-cell table:style-name="ce5" office:value-type="string" calcext:value-type="string">
            <text:p>Усть-Салда</text:p>
          </table:table-cell>
          <table:table-cell table:style-name="ce5" office:value-type="float" office:value="2024" calcext:value-type="float">
            <text:p>2024</text:p>
          </table:table-cell>
          <table:table-cell table:number-columns-repeated="2" table:style-name="ce5" office:value-type="string" calcext:value-type="string">
            <text:p>-</text:p>
          </table:table-cell>
          <table:table-cell table:style-name="ce5" office:value-type="string" calcext:value-type="string">
            <text:p>+</text:p>
          </table:table-cell>
          <table:table-cell table:number-columns-repeated="2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>
          <table:table-cell table:style-name="ce5" office:value-type="float" office:value="74" calcext:value-type="float">
            <text:p>74</text:p>
          </table:table-cell>
          <table:table-cell table:style-name="ce5" office:value-type="float" office:value="1" calcext:value-type="float">
            <text:p>1</text:p>
          </table:table-cell>
          <table:table-cell table:style-name="ce13" office:value-type="string" calcext:value-type="string">
            <text:p>Сосьвинский муниципальный округ</text:p>
          </table:table-cell>
          <table:table-cell table:style-name="ce15" office:value-type="string" calcext:value-type="string">
            <text:p>поселок</text:p>
          </table:table-cell>
          <table:table-cell table:style-name="ce17" office:value-type="string" calcext:value-type="string">
            <text:p>Восточный</text:p>
          </table:table-cell>
          <table:table-cell table:style-name="ce13" office:value-type="float" office:value="2025" calcext:value-type="float">
            <text:p>2025</text:p>
          </table:table-cell>
          <table:table-cell table:style-name="ce13" office:value-type="string" calcext:value-type="string">
            <text:p>+</text:p>
          </table:table-cell>
          <table:table-cell table:number-columns-repeated="4" table:style-name="ce5" office:value-type="string" calcext:value-type="string">
            <text:p>-</text:p>
          </table:table-cell>
          <table:table-cell table:number-columns-repeated="16372"/>
        </table:table-row>
        <table:table-row table:style-name="ro2" table:number-rows-repeated="1047689">
          <table:table-cell table:number-columns-repeated="16383"/>
        </table:table-row>
        <table:table-row table:style-name="ro2">
          <table:table-cell table:number-columns-repeated="16383"/>
        </table:table-row>
      </table:table>
      <table:table table:name="Межселенная территория" table:style-name="ta2">
        <table:table-column table:style-name="co9" table:default-cell-style-name="ce20"/>
        <table:table-column table:style-name="co10" table:default-cell-style-name="ce20"/>
        <table:table-column table:style-name="co11" table:default-cell-style-name="ce20"/>
        <table:table-column table:style-name="co8" table:default-cell-style-name="ce20"/>
        <table:table-column table:style-name="co3" table:default-cell-style-name="ce20"/>
        <table:table-row table:style-name="ro8">
          <table:table-cell table:style-name="ce25" office:value-type="string" calcext:value-type="string" table:number-columns-spanned="5" table:number-rows-spanned="1">
            <text:p>База метаданных пространственных данных на межселенную территорию Свердловской области, содержащихся в фонде пространственных данных Свердловской области</text:p>
            <text:p>по состоянию на 11 августа 2025 года</text:p>
          </table:table-cell>
          <table:covered-table-cell table:number-columns-repeated="4"/>
        </table:table-row>
        <table:table-row table:style-name="ro2">
          <table:table-cell table:number-columns-repeated="5"/>
        </table:table-row>
        <table:table-row table:style-name="ro8">
          <table:table-cell table:style-name="ce27" office:value-type="string" calcext:value-type="string">
            <text:p>№ п/п</text:p>
          </table:table-cell>
          <table:table-cell table:style-name="ce27" office:value-type="string" calcext:value-type="string">
            <text:p>Наименование муниципального образования</text:p>
          </table:table-cell>
          <table:table-cell table:style-name="ce27" office:value-type="string" calcext:value-type="string">
            <text:p>Цифровые ортофотопланы м-ба 1:10000</text:p>
          </table:table-cell>
          <table:table-cell table:style-name="ce27" office:value-type="string" calcext:value-type="string">
            <text:p>Год создания </text:p>
          </table:table-cell>
          <table:table-cell table:style-name="ce27" office:value-type="string" calcext:value-type="string">
            <text:p>Площадь,</text:p>
            <text:p>кв. км.</text:p>
          </table:table-cell>
        </table:table-row>
        <table:table-row table:style-name="ro2">
          <table:table-cell table:style-name="ce27" office:value-type="float" office:value="1" calcext:value-type="float">
            <text:p>1</text:p>
          </table:table-cell>
          <table:table-cell table:style-name="ce27" office:value-type="string" calcext:value-type="string">
            <text:p>Волчанский муниципальный округ</text:p>
          </table:table-cell>
          <table:table-cell table:style-name="ce27" office:value-type="string" calcext:value-type="string">
            <text:p>+</text:p>
          </table:table-cell>
          <table:table-cell table:style-name="ce27" office:value-type="float" office:value="2024" calcext:value-type="float">
            <text:p>2024</text:p>
          </table:table-cell>
          <table:table-cell table:style-name="ce27" office:value-type="float" office:value="473.472" calcext:value-type="float">
            <text:p>473,472</text:p>
          </table:table-cell>
        </table:table-row>
        <table:table-row table:style-name="ro2">
          <table:table-cell table:style-name="ce27" office:value-type="float" office:value="2" calcext:value-type="float">
            <text:p>2</text:p>
          </table:table-cell>
          <table:table-cell table:style-name="ce27" office:value-type="string" calcext:value-type="string">
            <text:p>Городской округ Верхнее Дуброво</text:p>
          </table:table-cell>
          <table:table-cell table:style-name="ce27" office:value-type="string" calcext:value-type="string">
            <text:p>+</text:p>
          </table:table-cell>
          <table:table-cell table:style-name="ce27" office:value-type="float" office:value="2024" calcext:value-type="float">
            <text:p>2024</text:p>
          </table:table-cell>
          <table:table-cell table:style-name="ce27" office:value-type="float" office:value="47.257" calcext:value-type="float">
            <text:p>47,257</text:p>
          </table:table-cell>
        </table:table-row>
        <table:table-row table:style-name="ro4">
          <table:table-cell table:style-name="ce27" office:value-type="float" office:value="3" calcext:value-type="float">
            <text:p>3</text:p>
          </table:table-cell>
          <table:table-cell table:style-name="ce27" office:value-type="string" calcext:value-type="string">
            <text:p>Муниципальный округ город Нижний Тагил</text:p>
          </table:table-cell>
          <table:table-cell table:style-name="ce27" office:value-type="string" calcext:value-type="string">
            <text:p>+</text:p>
          </table:table-cell>
          <table:table-cell table:style-name="ce27" office:value-type="float" office:value="2024" calcext:value-type="float">
            <text:p>2024</text:p>
          </table:table-cell>
          <table:table-cell table:style-name="ce27" office:value-type="float" office:value="4102.508" calcext:value-type="float">
            <text:p>4102,508</text:p>
          </table:table-cell>
        </table:table-row>
        <table:table-row table:style-name="ro2" table:number-rows-repeated="1048569">
          <table:table-cell table:number-columns-repeated="5"/>
        </table:table-row>
        <table:table-row table:style-name="ro2">
          <table:table-cell table:number-columns-repeated="5"/>
        </table:table-row>
      </table:table>
      <table:named-expressions/>
      <table:database-ranges>
        <table:database-range table:name="__Anonymous_Sheet_DB__0" table:target-range-address="'Населенные пункты'.A1:'Населенные пункты'.A4"/>
      </table:database-rang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/>
    <style:font-face style:name="Noto Sans Devanagari" svg:font-family="'Noto Sans Devanagari'" style:font-family-generic="system" style:font-pitch="variable"/>
    <style:font-face style:name="PT Astra Sans" svg:font-family="'PT Astra Sans'" style:font-adornments="Обычный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Tahoma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р.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р.</number:text>
    </number:number-style>
    <number:number-style style:name="N118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р.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9P0"/>
    </number:number-style>
    <number:date-style style:name="N120">
      <number:day number:style="long"/>
      <number:text>.</number:text>
      <number:month number:textual="true"/>
      <number:text>.</number:text>
      <number:year/>
    </number:date-style>
    <number:date-style style:name="N121">
      <number:month number:textual="true"/>
      <number:text>.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>   </number:text>
    </number:number-style>
    <number:number-style style:name="N1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>   </number:text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>   </number:text>
    </number:number-style>
    <number:number-style style:name="N131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>   </number:text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2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2" style:volatile="true">
      <number:text> </number:text>
      <number:fill-character> </number:fill-character>
      <number:text>-   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2" style:volatile="true">
      <number:text> </number:text>
      <number:fill-character> </number:fill-character>
      <number:text>-р.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р.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3">
      <number:number number:decimal-places="1" number:min-decimal-places="1" number:min-integer-digits="1"/>
    </number:number-style>
    <number:number-style style:name="N154">
      <number:number number:decimal-places="5" number:min-decimal-places="5" number:min-integer-digits="1"/>
    </number:number-style>
    <number:number-style style:name="N155">
      <number:number number:decimal-places="4" number:min-decimal-places="4" number:min-integer-digits="1"/>
    </number:number-style>
    <number:number-style style:name="N156">
      <number:number number:decimal-places="3" number:min-decimal-places="3" number:min-integer-digits="1"/>
    </number:number-style>
    <number:number-style style:name="N157">
      <number:number number:decimal-places="0" number:min-decimal-places="0" number:min-integer-digits="7"/>
    </number:number-style>
    <style:style style:name="Default" style:family="table-cell">
      <style:table-cell-properties fo:wrap-option="wrap" style:vertical-align="top" loext:vertical-justify="auto"/>
      <style:paragraph-properties css3t:text-justify="auto"/>
      <style:text-properties style:font-name="PT Astra Sans" fo:font-family="'PT Astra Sans'" style:font-style-name="Обычный" style:font-family-generic="swiss" style:font-pitch="variable" fo:font-size="12pt" style:font-name-complex="Noto Sans Devanagari" style:font-family-complex="'Noto Sans Devanagari'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 style:vertical-align="middle" loext:vertical-justify="auto"/>
      <style:paragraph-properties fo:text-align="center" css3t:text-justify="auto"/>
      <style:text-properties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loext:hidden="true" style:hidden="true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loext:hidden="true" style:hidden="true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loext:hidden="true" style:hidden="true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1cm" fo:margin-bottom="1cm" fo:margin-left="2cm" fo:margin-right="1cm" style:writing-mode="lr-tb"/>
      <style:header-style>
        <style:header-footer-properties fo:min-height="0.998cm" fo:margin-left="0cm" fo:margin-right="0cm" fo:margin-bottom="0.499cm"/>
      </style:header-style>
      <style:footer-style>
        <style:header-footer-properties fo:min-height="1cm" fo:margin-left="0cm" fo:margin-right="0cm" fo:margin-top="0.4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left="2cm" fo:margin-right="1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1cm" fo:margin-bottom="1cm" fo:margin-left="1cm" fo:margin-right="1cm" style:scale-to="7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page-number>1</text:page-number></text:p>
      </style:header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18">00.00.0000</text:date>, <text:time style:data-style-name="N2" text:time-value="14:17:08.677181466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  <style:master-page style:name="Без_20_нумерации_20_страниц" style:display-name="Без нумерации страниц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Минимальные_20_поля" style:display-name="Минимальные поля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12-05T09:32:31.012652081</meta:creation-date>
    <dc:title>Таблица</dc:title>
    <meta:generator>LibreOffice/7.5.6.2$Linux_X86_64 LibreOffice_project/50$Build-2</meta:generator>
    <meta:editing-duration>PT11H32M25S</meta:editing-duration>
    <meta:editing-cycles>137</meta:editing-cycles>
    <dc:date>2026-05-18T12:26:23.221686928</dc:date>
    <meta:print-date>2025-08-15T12:45:06.848233077</meta:print-date>
    <meta:printed-by>Файлы PDF</meta:printed-by>
    <dc:creator>Владимир Павлович Попов</dc:creator>
    <meta:document-statistic meta:table-count="2" meta:cell-count="8128" meta:object-count="0"/>
    <meta:template xlink:type="simple" xlink:actuate="onRequest" xlink:title="Таблица" xlink:href="../../../../../usr/lib/libreoffice/share/template/common/ШАБЛОН_ЭЛЕКТРОННОЙ_ТАБЛИЦЫ_2019-07-22.ots" meta:date="2024-12-05T09:32:30.723079579"/>
  </office:meta>
</office:document-meta>
</file>