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P1" style:family="paragraph" style:parent-style-name="First_20_line_20_indent">
      <loext:graphic-properties draw:fill="none" draw:fill-color="#ffffff" draw:opacity="100%"/>
      <style:paragraph-properties fo:text-align="center" style:justify-single-word="false" fo:background-color="transparent"/>
      <style:text-properties fo:font-variant="normal" fo:text-transform="none" fo:color="#000000" loext:opacity="100%" style:font-name="Liberation Serif" fo:font-size="14pt" fo:letter-spacing="normal" fo:font-style="normal" fo:font-weight="bold" officeooo:paragraph-rsid="0077fdf3" fo:background-color="transparent" style:font-size-asian="14pt" style:font-weight-asian="bold" style:font-size-complex="14pt" style:font-weight-complex="bold"/>
    </style:style>
    <style:style style:name="P2" style:family="paragraph" style:parent-style-name="First_20_line_20_indent">
      <loext:graphic-properties draw:fill="none" draw:fill-color="#ffffff" draw:opacity="100%"/>
      <style:paragraph-properties fo:background-color="transparent"/>
      <style:text-properties fo:font-variant="normal" fo:text-transform="none" fo:color="#000000" loext:opacity="100%" style:font-name="Liberation Serif" fo:font-size="14pt" fo:letter-spacing="normal" fo:font-style="normal" fo:font-weight="normal" officeooo:paragraph-rsid="0077fdf3" fo:background-color="transparent" style:font-size-asian="14pt" style:font-size-complex="14pt"/>
    </style:style>
    <style:style style:name="P3" style:family="paragraph" style:parent-style-name="Header_20_right">
      <style:text-properties style:text-rotation-angle="270" style:text-rotation-scale="line-height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Алгоритм подключения:</text:p>
      <text:p text:style-name="P2">1. Получить в ЛК УВ доступ в роли ответчика в тестовой среде (это делается автоматически). Код маршрутизации указываем - мнемоника вашей ИС СИР в СМЭВ3</text:p>
      <text:p text:style-name="P2">2. Направляете в техподдержку ФССП fssp.smev@red-soft.ru заявку на доступ по ВС:</text:p>
      <text:p text:style-name="P2">Вид сведений (ВС) «Исполнительные документы и постановления по исполнительному производств» urn://x-artifacts-fssp-ru/mvv/smev3/execution-documents версии 1.1.1. </text:p>
      <text:p text:style-name="P2"><text:s/>Вид сведений (ВС) «Обращения, подаваемые в ФССП России, и результаты их рассмотрения» в качестве ответчика в продуктивной среде. urn://x-artifacts-fssp-ru/mvv/smev3/application-documents версии 1.1.1</text:p>
      <text:p text:style-name="P2"><text:s/>Высылаете им обязательно Соглашение между регионом и ФССП о взаимодействии (на основании которого доступ нужен). Они присылают в ответ инструкцию по интеграционному тестированию и код контрагента и код маршрутизации контрагента.</text:p>
      <text:p text:style-name="P2">3. Начинаете процедуру получения доступа в продуктивной среде в роли ответчика и также в роли инициатора. Вам напишет, что нужно согласование от ФССП.</text:p>
      <text:p text:style-name="P2">4. В тестовом СИР https://195.19.101.60:25900/tp-manager - загружаем подпись ИС для тестового СМЭВ, если нет учетной записи в тестовом контуре, высылаете заявку по шаблону https://egov66.ru/docs/forms/test_sir_access.xls</text:p>
      <text:p text:style-name="P2">5. Настраиваем себе локальное подписание</text:p>
      <text:p text:style-name="P2"><text:s/>- Убедиться, что установлен плагин подписания и расширение для браузера. (https://ds-plugin.gosuslugi.ru/plugin/upload/Index.spr) - работает сейчас только в Firefox</text:p>
      <text:p text:style-name="P2"><text:s/>- Настроить соответствие адреса тестовой среды и имени в файле hosts, добавив строку вида: </text:p>
      <text:p text:style-name="P2"><text:s text:c="6"/>195.19.101.60 test-sir.egov.local</text:p>
      <text:p text:style-name="P2"><text:s text:c="4"/>Входить на среду после этого нужно будет с указанным именем:</text:p>
      <text:p text:style-name="P2"><text:s/>https://test-sir.egov.local:25900/tp-manager </text:p>
      <text:p text:style-name="P2">6. Проходим интеграционное тестирование в тестовом СИР, результаты на каждом шаге отправляя в техподдержку ФССП.</text:p>
      <text:p text:style-name="P2">исполнительные документы с разными типами должников:</text:p>
      <text:p text:style-name="P2">• <text:s/>физическое лицо;</text:p>
      <text:p text:style-name="P2">• <text:s/>юридическое лицо;</text:p>
      <text:p text:style-name="P2">• <text:s/>индивидуальный предприниматель.</text:p>
      <text:p text:style-name="P2">По каждому созданному исполнительному документу необходимо пройти тестирование отдельно</text:p>
      <text:p text:style-name="P2">7. Получаем подтверждение, что всё пройдено, и проходим до конца процедуры получения доступа к ВС в ЛК УВ. В процессе (когда об этом напишет ЛК УВ) понадобится ещё отправить эталонные запросы в тестовом СИР - как при получении доступа по любому ВС в роли инициатора, через универсальный тестовый адаптер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1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0-14T10:25:33.435958943</meta:creation-date>
    <dc:title>Default</dc:title>
    <meta:editing-cycles>3</meta:editing-cycles>
    <meta:editing-duration>PT3M55S</meta:editing-duration>
    <meta:generator>LibreOffice/25.2.3.2$Linux_X86_64 LibreOffice_project/520$Build-2</meta:generator>
    <dc:date>2026-01-16T10:59:28.990477776</dc:date>
    <meta:document-statistic meta:table-count="1" meta:image-count="0" meta:object-count="0" meta:page-count="1" meta:paragraph-count="31" meta:word-count="309" meta:character-count="2373" meta:non-whitespace-character-count="2074"/>
  </office:meta>
</office:document-meta>
</file>