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/>
    <style:font-face style:name="Liberation Serif2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oto Sans Devanagari" svg:font-family="'Noto Sans Devanagari'" style:font-family-generic="roman" style:font-pitch="variable"/>
    <style:font-face style:name="Noto Sans Devanagari1" svg:font-family="'Noto Sans Devanagar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 style:list-style-name="L1">
      <style:paragraph-properties fo:line-height="95%" fo:text-align="center" style:justify-single-word="false" fo:orphans="2" fo:widows="2">
        <style:tab-stops>
          <style:tab-stop style:position="32.501cm" style:type="right"/>
        </style:tab-stops>
      </style:paragraph-properties>
      <style:text-properties style:font-name="Liberation Serif" fo:font-size="14pt" officeooo:paragraph-rsid="000d455d" fo:background-color="transparent" style:font-size-asian="14pt" style:font-size-complex="14pt"/>
    </style:style>
    <style:style style:name="P2" style:family="paragraph" style:parent-style-name="Standard" style:list-style-name="L1">
      <style:text-properties style:font-name="Liberation Serif" fo:font-size="13.5pt" officeooo:paragraph-rsid="000af4a0" fo:background-color="transparent" style:font-size-asian="13.5pt" style:font-size-complex="13.5pt"/>
    </style:style>
    <style:style style:name="P3" style:family="paragraph" style:parent-style-name="Standard">
      <style:text-properties style:font-name="Liberation Serif" fo:font-size="13.5pt" fo:language="ru" fo:country="RU" officeooo:rsid="000d455d" officeooo:paragraph-rsid="000d455d" fo:background-color="transparent" style:font-size-asian="13.5pt" style:font-size-complex="13.5pt"/>
    </style:style>
    <style:style style:name="P4" style:family="paragraph" style:parent-style-name="Standard" style:list-style-name="L2">
      <style:paragraph-properties fo:margin-left="0cm" fo:margin-right="0cm" fo:line-height="100%" fo:text-align="justify" style:justify-single-word="false" fo:text-indent="1.251cm" style:auto-text-indent="false"/>
      <style:text-properties officeooo:paragraph-rsid="0015782b"/>
    </style:style>
    <style:style style:name="P5" style:family="paragraph" style:parent-style-name="Standard" style:list-style-name="L2">
      <style:paragraph-properties fo:margin-left="0cm" fo:margin-right="0cm" fo:line-height="100%" fo:text-align="justify" style:justify-single-word="false" fo:text-indent="1.251cm" style:auto-text-indent="false"/>
      <style:text-properties style:font-name="Liberation Serif" fo:font-size="13.5pt" officeooo:paragraph-rsid="00091344" style:font-size-asian="13.5pt" style:font-size-complex="13.5pt"/>
    </style:style>
    <style:style style:name="P6" style:family="paragraph" style:parent-style-name="Standard" style:list-style-name="L2">
      <style:paragraph-properties fo:margin-left="0cm" fo:margin-right="0cm" fo:line-height="100%" fo:text-align="justify" style:justify-single-word="false" fo:text-indent="1.251cm" style:auto-text-indent="false"/>
      <style:text-properties style:font-name="Liberation Serif" fo:font-size="13.5pt" officeooo:paragraph-rsid="0005e942" fo:background-color="transparent" style:font-size-asian="13.5pt" style:font-size-complex="13.5pt"/>
    </style:style>
    <style:style style:name="P7" style:family="paragraph" style:parent-style-name="Standard" style:list-style-name="L2">
      <style:paragraph-properties fo:margin-left="0cm" fo:margin-right="0cm" fo:line-height="100%" fo:text-align="justify" style:justify-single-word="false" fo:text-indent="1.251cm" style:auto-text-indent="false">
        <style:tab-stops>
          <style:tab-stop style:position="1.799cm"/>
        </style:tab-stops>
      </style:paragraph-properties>
      <style:text-properties style:font-name="Liberation Serif" fo:font-size="13.5pt" officeooo:paragraph-rsid="000d455d" fo:background-color="transparent" style:font-size-asian="13.5pt" style:font-size-complex="13.5pt"/>
    </style:style>
    <style:style style:name="P8" style:family="paragraph" style:parent-style-name="Standard" style:list-style-name="L2">
      <style:paragraph-properties fo:margin-left="0cm" fo:margin-right="0cm" fo:line-height="100%" fo:text-align="justify" style:justify-single-word="false" fo:text-indent="1.251cm" style:auto-text-indent="false">
        <style:tab-stops>
          <style:tab-stop style:position="1.799cm"/>
        </style:tab-stops>
      </style:paragraph-properties>
      <style:text-properties style:font-name="Liberation Serif" fo:font-size="13.5pt" officeooo:paragraph-rsid="000af4a0" fo:background-color="transparent" style:font-size-asian="13.5pt" style:font-size-complex="13.5pt"/>
    </style:style>
    <style:style style:name="P9" style:family="paragraph" style:parent-style-name="Standard" style:list-style-name="L2">
      <style:paragraph-properties fo:margin-left="0cm" fo:margin-right="0cm" fo:line-height="100%" fo:text-align="justify" style:justify-single-word="false" fo:text-indent="1.251cm" style:auto-text-indent="false"/>
    </style:style>
    <style:style style:name="P10" style:family="paragraph" style:parent-style-name="Standard" style:list-style-name="L2">
      <style:paragraph-properties fo:margin-left="0cm" fo:margin-right="0cm" fo:line-height="100%" fo:text-align="justify" style:justify-single-word="false" fo:text-indent="1.251cm" style:auto-text-indent="false"/>
      <style:text-properties style:font-name="Liberation Serif" fo:font-size="13.5pt" style:font-size-asian="13.5pt" style:font-size-complex="13.5pt"/>
    </style:style>
    <style:style style:name="P11" style:family="paragraph" style:parent-style-name="Standard" style:list-style-name="L2">
      <style:paragraph-properties fo:margin-left="0cm" fo:margin-right="0cm" fo:line-height="100%" fo:text-align="justify" style:justify-single-word="false" fo:text-indent="1.251cm" style:auto-text-indent="false"/>
      <style:text-properties style:font-name="Liberation Serif" fo:font-size="13.5pt" fo:background-color="transparent" style:font-size-asian="13.5pt" style:font-size-complex="13.5pt"/>
    </style:style>
    <style:style style:name="P12" style:family="paragraph" style:parent-style-name="Standard" style:list-style-name="L2">
      <style:paragraph-properties fo:margin-left="0cm" fo:margin-right="0cm" fo:line-height="100%" fo:text-align="justify" style:justify-single-word="false" fo:text-indent="1.251cm" style:auto-text-indent="false"/>
      <style:text-properties style:font-name="Liberation Serif" fo:font-size="13.5pt" officeooo:paragraph-rsid="0014c919" fo:background-color="transparent" style:font-size-asian="13.5pt" style:font-size-complex="13.5pt"/>
    </style:style>
    <style:style style:name="T1" style:family="text">
      <style:text-properties fo:font-size="13.5pt" fo:language="ru" fo:country="RU" fo:font-weight="bold" officeooo:rsid="0006d99e" style:font-name-asian="Liberation Serif1" style:font-size-asian="13.5pt" style:font-weight-asian="bold" style:font-name-complex="Liberation Serif1" style:font-size-complex="13.5pt" style:font-weight-complex="bold"/>
    </style:style>
    <style:style style:name="T2" style:family="text">
      <style:text-properties fo:font-size="13.5pt" fo:language="ru" fo:country="RU" fo:font-weight="bold" officeooo:rsid="000b3bb8" style:font-name-asian="Liberation Serif1" style:font-size-asian="13.5pt" style:font-weight-asian="bold" style:font-name-complex="Liberation Serif1" style:font-size-complex="13.5pt" style:font-weight-complex="bold"/>
    </style:style>
    <style:style style:name="T3" style:family="text">
      <style:text-properties style:font-name="Liberation Serif" fo:font-size="13.5pt" fo:background-color="transparent" loext:char-shading-value="0" style:font-size-asian="13.5pt" style:font-size-complex="13.5pt"/>
    </style:style>
    <style:style style:name="T4" style:family="text">
      <style:text-properties style:font-name="Liberation Serif" fo:font-size="13.5pt" fo:language="ru" fo:country="RU" fo:background-color="transparent" loext:char-shading-value="0" style:font-size-asian="13.5pt" style:font-size-complex="13.5pt"/>
    </style:style>
    <style:style style:name="T5" style:family="text">
      <style:text-properties style:font-name="Liberation Serif" fo:font-size="13.5pt" fo:language="ru" fo:country="RU" officeooo:rsid="0014c919" fo:background-color="transparent" loext:char-shading-value="0" style:font-size-asian="13.5pt" style:font-size-complex="13.5pt"/>
    </style:style>
    <style:style style:name="T6" style:family="text">
      <style:text-properties style:font-name="Liberation Serif" fo:font-size="13.5pt" style:text-underline-style="solid" style:text-underline-width="auto" style:text-underline-color="font-color" fo:background-color="transparent" loext:char-shading-value="0" style:font-size-asian="13.5pt" style:font-size-complex="13.5pt"/>
    </style:style>
    <style:style style:name="T7" style:family="text">
      <style:text-properties style:font-name="Liberation Serif" fo:font-size="13.5pt" fo:language="ru" fo:country="RU" officeooo:rsid="0015782b" fo:background-color="transparent" loext:char-shading-value="0" style:font-size-asian="13.5pt" style:font-size-complex="13.5pt"/>
    </style:style>
    <style:style style:name="T8" style:family="text">
      <style:text-properties style:font-name="Liberation Serif" fo:font-size="13.5pt" fo:language="en" fo:country="US" officeooo:rsid="0014c919" fo:background-color="transparent" loext:char-shading-value="0" style:font-size-asian="13.5pt" style:font-size-complex="13.5pt"/>
    </style:style>
    <style:style style:name="T9" style:family="text">
      <style:text-properties fo:language="ru" fo:country="RU" officeooo:rsid="0014c919" fo:background-color="transparent" loext:char-shading-value="0"/>
    </style:style>
    <style:style style:name="T10" style:family="text">
      <style:text-properties fo:background-color="transparent" loext:char-shading-value="0"/>
    </style:style>
    <style:style style:name="T11" style:family="text">
      <style:text-properties fo:language="ru" fo:country="RU" fo:background-color="transparent" loext:char-shading-value="0"/>
    </style:style>
    <style:style style:name="T12" style:family="text">
      <style:text-properties fo:language="ru" fo:country="RU" officeooo:rsid="0005e942" fo:background-color="transparent" loext:char-shading-value="0"/>
    </style:style>
    <style:style style:name="T13" style:family="text">
      <style:text-properties style:text-underline-style="solid" style:text-underline-width="auto" style:text-underline-color="font-color"/>
    </style:style>
    <style:style style:name="T14" style:family="text">
      <style:text-properties fo:language="ru" fo:country="RU" officeooo:rsid="000b3bb8"/>
    </style:style>
    <style:style style:name="T15" style:family="text">
      <style:text-properties fo:language="ru" fo:country="RU"/>
    </style:style>
    <style:style style:name="T16" style:family="text">
      <style:text-properties fo:language="ru" fo:country="RU" officeooo:rsid="0005e942"/>
    </style:style>
    <style:style style:name="T17" style:family="text">
      <style:text-properties officeooo:rsid="0005a174"/>
    </style:style>
    <style:style style:name="T18" style:family="text">
      <style:text-properties fo:language="ru" fo:country="RU" officeooo:rsid="0005a174"/>
    </style:style>
    <style:style style:name="T19" style:family="text">
      <style:text-properties style:font-name-complex="Calibri"/>
    </style:style>
    <style:style style:name="T20" style:family="text">
      <style:text-properties fo:font-variant="normal" fo:text-transform="none" fo:color="#0b1f33" loext:opacity="100%" fo:letter-spacing="normal" fo:font-style="normal" style:text-underline-style="solid" style:text-underline-width="auto" style:text-underline-color="font-color" fo:font-weight="normal"/>
    </style:style>
    <style:style style:name="T21" style:family="text">
      <style:text-properties officeooo:rsid="000d1130" style:font-name-asian="NSimSun" style:font-name-complex="Liberation Mono"/>
    </style:style>
    <style:style style:name="T22" style:family="text">
      <style:text-properties fo:language="ru" fo:country="RU" officeooo:rsid="000e0693" style:font-name-asian="NSimSun" style:font-name-complex="Liberation Mono"/>
    </style:style>
    <style:style style:name="T23" style:family="text">
      <style:text-properties fo:language="ru" fo:country="RU" officeooo:rsid="000af4a0"/>
    </style:style>
    <style:style style:name="T24" style:family="text">
      <style:text-properties fo:font-variant="normal" fo:text-transform="none" fo:color="#0b1f33" loext:opacity="100%" fo:letter-spacing="normal" fo:font-style="normal" style:text-underline-style="solid" style:text-underline-width="auto" style:text-underline-color="font-color" fo:font-weight="normal" officeooo:rsid="0005a174"/>
    </style:style>
    <style:style style:name="T25" style:family="text">
      <style:text-properties style:font-name="Liberation Serif" fo:font-size="13.5pt" fo:language="ru" fo:country="RU" officeooo:rsid="0009818a" fo:background-color="transparent" loext:char-shading-value="0" style:font-size-asian="13.5pt" style:font-size-complex="13.5pt"/>
    </style:style>
    <style:style style:name="T26" style:family="text">
      <style:text-properties style:font-name="Liberation Serif" fo:font-size="13.5pt" fo:language="ru" fo:country="RU" officeooo:rsid="0011a50c" fo:background-color="transparent" loext:char-shading-value="0" style:font-size-asian="13.5pt" style:font-size-complex="13.5pt"/>
    </style:style>
    <style:style style:name="T27" style:family="text">
      <style:text-properties style:font-name="Liberation Serif" fo:font-size="13.5pt" fo:language="ru" fo:country="RU" officeooo:rsid="0007ff71" fo:background-color="transparent" loext:char-shading-value="0" style:font-size-asian="13.5pt" style:font-size-complex="13.5pt"/>
    </style:style>
    <style:style style:name="T28" style:family="text">
      <style:text-properties fo:language="ru" fo:country="RU" officeooo:rsid="000dbe6d" fo:background-color="transparent" loext:char-shading-value="0"/>
    </style:style>
    <style:style style:name="T29" style:family="text">
      <style:text-properties fo:language="ru" fo:country="RU" officeooo:rsid="000edcc7" fo:background-color="transparent" loext:char-shading-value="0"/>
    </style:style>
    <style:style style:name="T30" style:family="text">
      <style:text-properties fo:language="ru" fo:country="RU" officeooo:rsid="0014c919"/>
    </style:style>
    <style:style style:name="T31" style:family="text">
      <style:text-properties fo:language="en" fo:country="US" officeooo:rsid="0014c919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Numbering_20_Symbols" loext:num-list-format="%3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4" text:style-name="Numbering_20_Symbols" loext:num-list-format="%4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5" text:style-name="Numbering_20_Symbols" loext:num-list-format="%5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text:style-name="Numbering_20_Symbols" loext:num-list-format="%6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7" text:style-name="Numbering_20_Symbols" loext:num-list-format="%7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8" text:style-name="Numbering_20_Symbols" loext:num-list-format="%8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9" text:style-name="Numbering_20_Symbols" loext:num-list-format="%9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10" text:style-name="Numbering_20_Symbols" loext:num-list-format="%10%)" style:num-suffix=")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L1">
        <text:list-header>
          <text:p text:style-name="P1"><text:span text:style-name="Основной_20_шрифт_20_абзаца"><text:span text:style-name="T1">Инструкция по получению доступа к виду сведений </text:span></text:span><text:span text:style-name="Основной_20_шрифт_20_абзаца"><text:span text:style-name="T2">в единой системе межведомственного электронного взаимодействия (СМЭВ)</text:span></text:span></text:p>
          <text:p text:style-name="P2"/>
        </text:list-header>
      </text:list>
      <text:p text:style-name="P3"/>
      <text:list text:style-name="L2">
        <text:list-item>
          <text:p text:style-name="P4"><text:span text:style-name="T3">Получить доступ к тестовой среде</text:span><text:span text:style-name="T4"> </text:span><text:span text:style-name="T5">информационной системы «Система исполнения регламентов» (далее - СИР)</text:span><text:span text:style-name="T4"> </text:span><text:a xlink:type="simple" xlink:href="https://195.19.101.60:25900/tp-manager" text:style-name="Internet_20_link" text:visited-style-name="Visited_20_Internet_20_Link"><text:span text:style-name="T6">https://195.19.101.60:25900/tp-manager</text:span></text:a><text:a xlink:type="simple" xlink:href="https://195.19.101.60:25900/tp-manager/#/new" text:style-name="Internet_20_link" text:visited-style-name="Visited_20_Internet_20_Link"><text:span text:style-name="T6">/#/new</text:span></text:a><text:span text:style-name="T3"> (учетные записи с доступом к адаптерам </text:span><text:span text:style-name="T5">Федеральной службой судебных приставов (</text:span><text:span text:style-name="T7">далее - </text:span><text:span text:style-name="T5">ФССП России)</text:span><text:span text:style-name="T4"> </text:span><text:span text:style-name="T3">и реестру документов) </text:span><text:span text:style-name="T5">путем направления заявки в службу технической поддержки ГБУ СО «Оператор электронного правительства» на адрес электронной почты </text:span><text:a xlink:type="simple" xlink:href="mailto:sd@egov66.ru" text:style-name="Internet_20_link" text:visited-style-name="Visited_20_Internet_20_Link">sd@egov66.ru</text:a><text:span text:style-name="T8">.</text:span></text:p>
        </text:list-item>
        <text:list-item>
          <text:p text:style-name="P5"><text:span text:style-name="T9">Загрузить в</text:span><text:span text:style-name="T10"> тестов</text:span><text:span text:style-name="T9">ую</text:span><text:span text:style-name="T10"> сред</text:span><text:span text:style-name="T9">у</text:span><text:span text:style-name="T11"> </text:span><text:span text:style-name="T9">СИР</text:span><text:span text:style-name="T11"> </text:span><text:span text:style-name="T9">тестовую</text:span><text:span text:style-name="T11"> </text:span><text:span text:style-name="T10">подпись<text:line-break/></text:span><text:span text:style-name="T9">ЭП-ОВ</text:span><text:span text:style-name="T10"> для системы </text:span><text:span text:style-name="T12">ведомства</text:span><text:span text:style-name="T10">, которая будет подключаться к обмену<text:line-break/>с </text:span><text:span text:style-name="T9">ФССП России.</text:span></text:p>
        </text:list-item>
        <text:list-item>
          <text:p text:style-name="P6">В Личном кабинете участника взаимодействия (ЛК УВ, <text:span text:style-name="T13">https://lkuv.gosuslugi.ru</text:span>) во вкладке «Доступ к виду сведений»<text:span text:style-name="T14"> подать заявку</text:span><text:span text:style-name="T15"> </text:span><text:span text:style-name="T14">на</text:span><text:span text:style-name="T15"> </text:span>получени<text:span text:style-name="T14">е</text:span> доступа к<text:span text:style-name="T15"> </text:span><text:span text:style-name="T16">необходимым видам сведений:</text:span></text:p>
          <text:list>
            <text:list-item>
              <text:p text:style-name="P7">Вид сведений <text:span text:style-name="T17">(</text:span><text:span text:style-name="T18">ВС)</text:span>  «<text:span text:style-name="T19">Исполнительные документы и постановления по исполнительному производств» </text:span><text:span text:style-name="T20">urn://x-artifacts-fssp-ru/mvv/smev3/execution-documents </text:span>версии 1.<text:span text:style-name="T21">1</text:span>.<text:span text:style-name="T21">1</text:span>. качестве <text:span text:style-name="T22">ответчика</text:span> в продуктивной среде.</text:p>
            </text:list-item>
            <text:list-item>
              <text:p text:style-name="P8"><text:span text:style-name="T16">Вид сведений </text:span><text:span text:style-name="T18">(ВС) «Обращения, подаваемые в ФССП России, и результаты их рассмотрения» </text:span><text:span text:style-name="T23">в качестве </text:span><text:span text:style-name="T22">ответчика</text:span><text:span text:style-name="T23"> в продуктивной среде.</text:span><text:span text:style-name="T18"> </text:span><text:span text:style-name="T24">urn://x-artifacts-fssp-ru/mvv/smev3/application-documents</text:span><text:span text:style-name="T17"> </text:span><text:span text:style-name="T18">версии 1.1.1. </text:span>в качестве <text:span text:style-name="T22">ответчика</text:span> в продуктивной среде.</text:p>
            </text:list-item>
          </text:list>
        </text:list-item>
        <text:list-item>
          <text:p text:style-name="P9"><text:span text:style-name="T5">Направить о</text:span><text:span text:style-name="T25">бращение</text:span><text:span text:style-name="T3"> в </text:span><text:span text:style-name="T5">службу технической поддержки</text:span><text:span text:style-name="T3"> ФССП</text:span><text:span text:style-name="T4"> </text:span><text:span text:style-name="T5">России на адрес электронной почты</text:span><text:span text:style-name="T4"> </text:span><text:a xlink:type="simple" xlink:href="mailto:fssp.smev@red-soft.ru" text:style-name="Internet_20_link" text:visited-style-name="Visited_20_Internet_20_Link"><text:span text:style-name="T3">fssp.smev@red-soft.ru</text:span></text:a><text:span text:style-name="T3"> с заявкой на подключение к видам сведений (одному или двум). К заявке прикладывается соглашение<text:line-break/>о взаимодействии</text:span><text:span text:style-name="T4"> </text:span><text:span text:style-name="T26">между Правительством Свердловской области</text:span><text:span text:style-name="T4"> </text:span><text:span text:style-name="T3">и ФССП </text:span><text:span text:style-name="T5">России</text:span><text:span text:style-name="T27">. Так же по факту обращения </text:span><text:span text:style-name="T26">в техподдержку</text:span><text:span text:style-name="T27"> ФССП </text:span><text:span text:style-name="T5">России</text:span><text:span text:style-name="T27"> в ответ будет направлена инструкция по прохождению интеграционного тестирования.</text:span></text:p>
        </text:list-item>
        <text:list-item>
          <text:p text:style-name="P10"><text:span text:style-name="T28">Отправить и принять</text:span><text:span text:style-name="T10"> документы и статусы </text:span><text:span text:style-name="T28">в</text:span><text:span text:style-name="T10"> тестовой среде</text:span><text:span text:style-name="T11"> </text:span><text:span text:style-name="T9">СИР<text:line-break/></text:span><text:span text:style-name="T10">в соответствии с полученными от техподдержки данными и приложенной инструкцией по работе с</text:span><text:span text:style-name="T11"> </text:span><text:span text:style-name="T9">модулем взаимодействия с</text:span><text:span text:style-name="T11"> </text:span><text:span text:style-name="T10">ФССП</text:span><text:span text:style-name="T11"> </text:span><text:span text:style-name="T9">России</text:span><text:span text:style-name="T11"> </text:span><text:span text:style-name="T10">в СИР. </text:span></text:p>
        </text:list-item>
        <text:list-item>
          <text:p text:style-name="P10"><text:span text:style-name="T9">П</text:span><text:span text:style-name="T10">ройти требуемые сценарии</text:span><text:span text:style-name="T11"> </text:span><text:span text:style-name="T9">тестирования</text:span><text:span text:style-name="T11"> </text:span><text:span text:style-name="T10">и получить подтверждение </text:span><text:span text:style-name="T29">прохождения </text:span><text:span text:style-name="T9">тестирования</text:span><text:span text:style-name="T10"> от техподдержки </text:span><text:span text:style-name="T29">ФССП России.</text:span></text:p>
        </text:list-item>
        <text:list-item>
          <text:p text:style-name="P11">Получить доступ в ЛК УВ в продуктивной среде СМЭВ 3 в роли ответчика и в роли инициатора к видам сведений ФССП <text:span text:style-name="T30">России.</text:span></text:p>
        </text:list-item>
        <text:list-item>
          <text:p text:style-name="P12">Настроить учетные записи пользователей для работы с ФССП<text:span text:style-name="T15"> </text:span><text:span text:style-name="T30">России</text:span><text:span text:style-name="T15"> </text:span>в продуктивной среде СИР <text:span text:style-name="T30">путем направления заявки в службу технической поддержки ГБУ СО «Оператор электронного правительства» на адрес электронной почты </text:span><text:a xlink:type="simple" xlink:href="mailto:sd@egov66.ru" text:style-name="Internet_20_link" text:visited-style-name="Visited_20_Internet_20_Link">sd@egov66.ru</text:a><text:span text:style-name="T31">.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/>
    <style:font-face style:name="Liberation Serif2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oto Sans Devanagari" svg:font-family="'Noto Sans Devanagari'" style:font-family-generic="roman" style:font-pitch="variable"/>
    <style:font-face style:name="Noto Sans Devanagari1" svg:font-family="'Noto Sans Devanagar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text-align="end" style:justify-single-word="false" fo:text-indent="0cm" style:auto-text-indent="false" style:writing-mode="lr-tb"/>
      <style:text-properties fo:color="#000000" loext:opacity="100%" style:font-name="Liberation Serif" fo:font-size="12pt" officeooo:paragraph-rsid="000d455d" style:font-size-asian="12pt" style:font-name-complex="Liberation Serif2" style:font-size-complex="12pt"/>
    </style:style>
    <style:style style:name="MP2" style:family="paragraph" style:parent-style-name="Standard">
      <style:paragraph-properties fo:margin-left="0cm" fo:margin-right="0cm" fo:margin-top="0cm" fo:margin-bottom="0cm" style:contextual-spacing="false" fo:text-align="end" style:justify-single-word="false" fo:text-indent="0cm" style:auto-text-indent="false" style:writing-mode="lr-tb"/>
      <style:text-properties officeooo:paragraph-rsid="000d455d"/>
    </style:style>
    <style:style style:name="MT1" style:family="text">
      <style:text-properties fo:color="#000000" loext:opacity="100%" style:font-name="Liberation Serif" fo:font-size="12pt" style:font-size-asian="12pt" style:font-name-complex="Liberation Serif2" style:font-size-complex="12pt"/>
    </style:style>
    <style:style style:name="MT2" style:family="text">
      <style:text-properties fo:color="#000000" loext:opacity="100%" style:font-name="Liberation Serif" fo:font-size="12pt" fo:language="en" fo:country="US" style:font-size-asian="12pt" style:font-name-complex="Liberation Serif2" style:font-size-complex="12pt"/>
    </style:style>
    <style:style style:name="MT3" style:family="text">
      <style:text-properties fo:color="#dddddd" loext:opacity="100%" style:font-name="Noto Sans Devanagari" fo:font-size="12pt" fo:language="en" fo:country="US" style:text-underline-style="solid" style:text-underline-width="auto" style:text-underline-color="font-color" style:font-size-asian="12pt" style:font-name-complex="Noto Sans Devanagari1" style:font-size-complex="12pt"/>
    </style:style>
    <style:style style:name="MT4" style:family="text">
      <style:text-properties fo:color="#000000" loext:opacity="100%" style:font-name="Noto Sans Devanagari" fo:font-size="12pt" fo:language="en" fo:country="US" style:font-size-asian="12pt" style:font-name-complex="Noto Sans Devanagari1" style:font-size-complex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Приложение к письму</text:p>
        <text:p text:style-name="MP2"><text:span text:style-name="MT1">от</text:span><text:span text:style-name="MT2"> </text:span><text:span text:style-name="MT3">%REG_DATE%</text:span><text:span text:style-name="MT4"> № </text:span><text:span text:style-name="MT3">%REG_NUM%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7-10-20T23:40:51.940000000</meta:creation-date>
    <meta:generator>LibreOffice/24.8.4.2$Linux_X86_64 LibreOffice_project/480$Build-2</meta:generator>
    <dc:date>2025-10-01T09:20:00.240000000</dc:date>
    <meta:editing-duration>PT1H27M15S</meta:editing-duration>
    <meta:editing-cycles>12</meta:editing-cycles>
    <meta:document-statistic meta:table-count="0" meta:image-count="0" meta:object-count="0" meta:page-count="1" meta:paragraph-count="13" meta:word-count="315" meta:character-count="2419" meta:non-whitespace-character-count="2125"/>
  </office:meta>
</office:document-meta>
</file>